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каширское-шоссе-дом-26а"/>Установка дорожных знаков по адресу: г. Москва, Каширское шоссе дом 26А<text:bookmark-end text:name="установка-дорожных-знаков-по-адресу-г.-москва-каширское-шоссе-дом-26а"/></text:h>
      <text:p text:style-name="First_20_paragraph">04.07.2025</text:p>
      <text:p text:style-name="Text_20_body"><text:line-break/></text:p>
      <text:p text:style-name="Text_20_body">Адрес страницы: <text:a xlink:type="simple" xlink:href="http://moskvoreche-saburovo.mos.ru/transport/detail/13083001.html" office:name=""><text:span text:style-name="Definition">http://moskvoreche-saburovo.mos.ru/transport/detail/1308300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6T00:37:27Z</meta:creation-date>
    <dc:date>2025-07-06T00:37:27Z</dc:date>
  </office:meta>
</office:document-meta>
</file>