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44-корп.1"/>Установка дорожных знаков по адресу: г. Москва, Каширское шоссе 44, корп.1<text:bookmark-end text:name="установка-дорожных-знаков-по-адресу-г.-москва-каширское-шоссе-44-корп.1"/></text:h>
      <text:p text:style-name="First_20_paragraph">27.06.2025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ransport/detail/13069738.html" office:name=""><text:span text:style-name="Definition">http://moskvoreche-saburovo.mos.ru/transport/detail/1306973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16:50:36Z</meta:creation-date>
    <dc:date>2025-06-27T16:50:36Z</dc:date>
  </office:meta>
</office:document-meta>
</file>