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сведения-о-выявленных-бртс-по-состоянию-на-08.10.2024"/>Сведения о выявленных БРТС по состоянию на 08.10.2024<text:bookmark-end text:name="сведения-о-выявленных-бртс-по-состоянию-на-08.10.2024"/></text:h>
      <text:p text:style-name="First_20_paragraph">08.10.2024</text:p>
      <text:p text:style-name="Text_20_body"><text:span text:style-name="T1">Уважаемые жители района Москворечье-Сабурово!</text:span></text:p>
      <text:p text:style-name="Text_20_body"><text:span text:style-name="T1"> </text:span></text:p>
      <text:p text:style-name="Text_20_body"><text:span text:style-name="T1">Работа с брошенными разукомплектованными транспортными средствами осуществляется управой района в соответствии с наделенными полномочиями в установленном законодательством порядке на основании постановления Правительства Москвы от 23.09.2014 г. №569-ПП «О порядке выявления, перемещения, временного хранения и утилизации брошенных, в том числе разукомплектованных транспортных средств в городе Москве».</text:span></text:p>
      <text:p text:style-name="Text_20_body"><text:span text:style-name="T1">Уполномоченной организацией, ответственной за перемещение, временное хранение и организацию утилизации БРТС, является ГБУ города Москвы "Автомобильные дороги".</text:span></text:p>
      <text:p text:style-name="Text_20_body"><text:span text:style-name="T1">Перечень транспортных средств, признанных в установленном порядке БРТС и перемещенных на стоянку ответственного хранения по адресу: г. Москва, ул. Подольских Курсантов, вл. 15Б</text:span></text:p>
      <text:p text:style-name="Text_20_body"><text:span text:style-name="T1"> 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1">№</text:span></text:p>
          </table:table-cell>
          <table:table-cell table:style-name="TableRowCell" office:value-type="string">
            <text:p text:style-name="Table_20_Contents"><text:span text:style-name="T1">Адрес</text:span></text:p>
          </table:table-cell>
          <table:table-cell table:style-name="TableRowCell" office:value-type="string">
            <text:p text:style-name="Table_20_Contents"><text:span text:style-name="T1">Марка автомобиля/цвет кузова</text:span></text:p>
          </table:table-cell>
          <table:table-cell table:style-name="TableRowCell" office:value-type="string">
            <text:p text:style-name="Table_20_Contents"><text:span text:style-name="T1">Гос.номер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1-й Котляковский переулок</text:p>
          </table:table-cell>
          <table:table-cell table:style-name="TableRowCell" office:value-type="string">
            <text:p text:style-name="Table_20_Contents">ВАЗ</text:p>
          </table:table-cell>
          <table:table-cell table:style-name="TableRowCell" office:value-type="string">
            <text:p text:style-name="Table_20_Contents">Н407ОМ797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Котляковксий проезд</text:p>
          </table:table-cell>
          <table:table-cell table:style-name="TableRowCell" office:value-type="string">
            <text:p text:style-name="Table_20_Contents">ФИАТ</text:p>
          </table:table-cell>
          <table:table-cell table:style-name="TableRowCell" office:value-type="string">
            <text:p text:style-name="Table_20_Contents">Н603РУ77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1-й варшавский пр-д 2С9А</text:p>
          </table:table-cell>
          <table:table-cell table:style-name="TableRowCell" office:value-type="string">
            <text:p text:style-name="Table_20_Contents">ФОРД</text:p>
          </table:table-cell>
          <table:table-cell table:style-name="TableRowCell" office:value-type="string">
            <text:p text:style-name="Table_20_Contents">О587ОН76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Каширское шоссе, 40</text:p>
          </table:table-cell>
          <table:table-cell table:style-name="TableRowCell" office:value-type="string">
            <text:p text:style-name="Table_20_Contents">ВАЗ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Каширское ш 80Д</text:p>
          </table:table-cell>
          <table:table-cell table:style-name="TableRowCell" office:value-type="string">
            <text:p text:style-name="Table_20_Contents">Фольксваген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Каширское ш 80Д</text:p>
          </table:table-cell>
          <table:table-cell table:style-name="TableRowCell" office:value-type="string">
            <text:p text:style-name="Table_20_Contents">Мицубиси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Котляковский проезд</text:p>
          </table:table-cell>
          <table:table-cell table:style-name="TableRowCell" office:value-type="string">
            <text:p text:style-name="Table_20_Contents">Мицубиси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Борисовские пруды 25-2</text:p>
          </table:table-cell>
          <table:table-cell table:style-name="TableRowCell" office:value-type="string">
            <text:p text:style-name="Table_20_Contents">Ниссан</text:p>
          </table:table-cell>
          <table:table-cell table:style-name="TableRowCell" office:value-type="string">
            <text:p text:style-name="Table_20_Contents">Отсутствует</text:p>
          </table:table-cell>
        </table:table-row>
      </table:table>
      <text:p text:style-name="First_20_paragraph"><text:span text:style-name="T1">Вниманию владельцев автотранспортных средств! В соответствии с постановлением Правительства Москвы от 23.09.2014 №569-ПП «О порядке выявления, перемещения, временного хранения и утилизации брошенных, в том числе разукомплектованных, транспортных средств в городе Москве» управа района Москворечье-Сабурово города Москвы уведомляет о необходимости приведения транспортного средства в состояние, не позволяющее идентифицировать его как брошенное.</text:span></text:p>
      <text:p text:style-name="Text_20_body"><text:span text:style-name="T1">В случае неприведения транспортного средства в состояние, не позволяющее идентифицировать его как брошенное в установленный срок, оно подлежит принудительному перемещению уполномоченной организацией на специализированную стоянку.</text:span>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transport/detail/12602812.html" office:name=""><text:span text:style-name="Definition">http://moskvoreche-saburovo.mos.ru/transport/detail/1260281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5T13:58:33Z</meta:creation-date>
    <dc:date>2024-10-25T13:58:33Z</dc:date>
  </office:meta>
</office:document-meta>
</file>