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каширское-шоссе-д.39-корп.1"/>Установка дорожных знаков по адресу: г. Москва, Каширское шоссе, д.39 корп.1<text:bookmark-end text:name="установка-дорожных-знаков-по-адресу-г.-москва-каширское-шоссе-д.39-корп.1"/></text:h>
      <text:p text:style-name="First_20_paragraph">28.05.2024</text:p>
      <text:p text:style-name="Text_20_body"><text:line-break/></text:p>
      <text:p text:style-name="Text_20_body">Адрес страницы: <text:a xlink:type="simple" xlink:href="http://moskvoreche-saburovo.mos.ru/transport/detail/12391025.html" office:name=""><text:span text:style-name="Definition">http://moskvoreche-saburovo.mos.ru/transport/detail/12391025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14:54:43Z</meta:creation-date>
    <dc:date>2024-08-20T14:54:43Z</dc:date>
  </office:meta>
</office:document-meta>
</file>