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ка-дорожных-знаков-по-адресу-г.-москва-каширское-шоссе-д.34"/>Установка дорожных знаков по адресу: г. Москва, Каширское шоссе, д.34<text:bookmark-end text:name="установка-дорожных-знаков-по-адресу-г.-москва-каширское-шоссе-д.34"/></text:h>
      <text:p text:style-name="First_20_paragraph">28.05.2024</text:p>
      <text:p text:style-name="Text_20_body"> </text:p>
      <text:p text:style-name="Text_20_body"><text:line-break/></text:p>
      <text:p text:style-name="Text_20_body">Адрес страницы: <text:a xlink:type="simple" xlink:href="http://moskvoreche-saburovo.mos.ru/transport/detail/12391002.html" office:name=""><text:span text:style-name="Definition">http://moskvoreche-saburovo.mos.ru/transport/detail/12391002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16T05:23:09Z</meta:creation-date>
    <dc:date>2024-06-16T05:23:09Z</dc:date>
  </office:meta>
</office:document-meta>
</file>