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о-заявочной-кампании-по-продаже-машино-мест-расположенных-по-адресу-г.москва-ул.борисовские-пруды-д.5-корп.1"/>Начало заявочной кампании по продаже машино-мест, расположенных по адресу: г.Москва, ул.Борисовские Пруды, д.5 корп.1<text:bookmark-end text:name="начало-заявочной-кампании-по-продаже-машино-мест-расположенных-по-адресу-г.москва-ул.борисовские-пруды-д.5-корп.1"/></text:h>
      <text:p text:style-name="First_20_paragraph">04.12.2023</text:p>
      <text:p text:style-name="Text_20_body">В соответствии с постановлением Правительства Москвы от 24.07.2018 № 769-ПП  «Об установлении особенностей согласования отдельных видов сделок, связанных с отчуждением недвижимого имущества, совершаемых государственными унитарными предприятиями (государственными предприятиями, казенными предприятиями) города Москвы, государственными учреждениями города Москвы» Департамент города Москвы по конкурентной политике сообщает о начале заявочной кампании по продаже машино-мест, расположенных по адресу: г.Москва, ул.Борисовские Пруды, д.5 корп.1.</text:p>
      <text:p text:style-name="Text_20_body">Существенным условием сделки является отчуждение указанных машино-мест в преимущественном порядке жителям жилых помещений многоквартирного дома по адресу: г.Москва, ул.Борисовские Пруды, д.5 корп.1.</text:p>
      <text:p text:style-name="Text_20_body">Прием заявок от жителей жилых помещений осуществляется с 01.12.2023 с использованием функционала электронной площадки www.roseltorg.ru.</text:p>
      <text:p text:style-name="Text_20_body">Ссылка для перехода на соответствующую страницу Инвестиционного портала города Москвы, содержащую информацию о возможности приобретения жителями машино-мест в преимущественном порядке: <text:a xlink:type="simple" xlink:href="https://investmoscow.ru/tenders?&amp;districts=612&amp;objectForms=nsi:45:30011630" office:name=""><text:span text:style-name="Definition">h</text:span></text:a><text:a xlink:type="simple" xlink:href="https://investmoscow.ru/tenders?&amp;districts=612&amp;objectForms=nsi:45:30011630" office:name=""><text:span text:style-name="Definition">ttps://investmoscow.ru/tenders?&amp;districts=612&amp;objectForms=nsi:45:30011630</text:span></text:a>.</text:p>
      <text:p text:style-name="Text_20_body">По вопросам, связанным с реализацией машино-мест, можно обратиться в Информационный киоск «Ваш инвестиционный консультант»: тел. 8 (499) 652-60-25, адрес электронной почты: torgimoscow@mos.ru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transport/detail/12020768.html" office:name=""><text:span text:style-name="Definition">http://moskvoreche-saburovo.mos.ru/transport/detail/1202076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5T00:30:36Z</meta:creation-date>
    <dc:date>2023-12-05T00:30:36Z</dc:date>
  </office:meta>
</office:document-meta>
</file>