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тановка-дорожных-знаков-по-адресу-г.-москва-2-й-варшавский-проезд"/>Установка дорожных знаков по адресу: г. Москва, 2-й Варшавский проезд<text:bookmark-end text:name="установка-дорожных-знаков-по-адресу-г.-москва-2-й-варшавский-проезд"/></text:h>
      <text:p text:style-name="First_20_paragraph">27.09.2023</text:p>
      <text:p text:style-name="Text_20_body"><text:line-break/></text:p>
      <text:p text:style-name="Text_20_body">Адрес страницы: <text:a xlink:type="simple" xlink:href="http://moskvoreche-saburovo.mos.ru/transport/detail/11857199.html" office:name=""><text:span text:style-name="Definition">http://moskvoreche-saburovo.mos.ru/transport/detail/11857199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30T13:32:18Z</meta:creation-date>
    <dc:date>2023-12-30T13:32:18Z</dc:date>
  </office:meta>
</office:document-meta>
</file>