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фик-прививочных-пунктов-на-2023-год"/>График прививочных пунктов на 2023 год<text:bookmark-end text:name="график-прививочных-пунктов-на-2023-год"/></text:h>
      <text:p text:style-name="First_20_paragraph">27.12.2022</text:p>
      <text:p text:style-name="Text_20_body"><text:line-break/></text:p>
      <text:p text:style-name="Text_20_body">Адрес страницы: <text:a xlink:type="simple" xlink:href="http://moskvoreche-saburovo.mos.ru/the-state-veterinary-service/detail/11319367.html" office:name=""><text:span text:style-name="Definition">http://moskvoreche-saburovo.mos.ru/the-state-veterinary-service/detail/1131936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26:49Z</meta:creation-date>
    <dc:date>2025-05-03T15:26:49Z</dc:date>
  </office:meta>
</office:document-meta>
</file>