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фр-предупреждает-будьте-бдительны"/>ПФР предупреждает: будьте бдительны!<text:bookmark-end text:name="пфр-предупреждает-будьте-бдительны"/></text:h>
      <text:p text:style-name="First_20_paragraph">01.04.2022</text:p>
      <text:p text:style-name="Text_20_body">На горячую линию Отделения ПФР по городу Москве и Московской области продолжает поступать информация от граждан об обращениях к ним неизвестных, пытающихся различными способами узнать данные банковских карт в ходе телефонного разговора.</text:p>
      <text:p text:style-name="Text_20_body">Граждан, которым звонят, всегда должно насторожить одно – запрос номеров банковской карты. Не важно, кем представились звонящие – сотрудником Пенсионного фонда или соцзащиты, любой другой государственной организации – с момента запроса номеров банковской карты разговор нужно закончить, поняв, что к вам обращаются мошенники. </text:p>
      <text:p text:style-name="Text_20_body"><text:span text:style-name="T1">Отделение ПФР по городу Москве и Московской области  напоминает, что сотрудники ПФР</text:span><text:span text:style-name="T2"> </text:span><text:span text:style-name="T3">не запрашивают по телефону номера банковских карт и персональные данные, не проводят опросы на улице и обходы по домам, не сообщают по телефону о неожиданных денежных поступлениях, не являются отправителями сообщений в мессенджерах и других ресурсах.</text:span></text:p>
      <text:p text:style-name="Text_20_body">Кроме того, информацию, переданную в телефонном разговоре, всегда можно проверить: открыть официальный сайт ПФР pfr.gov.ru или группы «Пенсионный фонд РФ по Москве и Московской области» <text:a xlink:type="simple" xlink:href="https://vk.com/pfr.moskva.i.moskovskaya.oblast" office:name=""><text:span text:style-name="Definition">ВКонтакте</text:span></text:a>, <text:a xlink:type="simple" xlink:href="https://ok.ru/group/59731207127060" office:name=""><text:span text:style-name="Definition">Одноклассниках</text:span></text:a>, в канале  Telegram , позвонить на горячие линии Пенсионного фонда, обратиться в клиентскую службу ПФР или МФЦ. Обо всех новых выплатах или важных мероприятиях по линии ПФР вам сообщат официальные представители.</text:p>
      <text:p text:style-name="Text_20_body">Обращаем внимание, что достоверная информация, актуальные контакты и адреса, номера горячих линий, другая полезная информация размещены на официальном сайте Пенсионного фонда России на странице <text:a xlink:type="simple" xlink:href="https://pfr.gov.ru/branches/moscow/" office:name=""><text:span text:style-name="Definition">Отделения ПФР по г. Москве и Московской области</text:span></text:a>.</text:p>
      <text:p text:style-name="Text_20_body">Призываем граждан быть бдительными и предельно внимательными при запросе сторонними лицами персональных и паспортных данных, номеров СНИЛС, номеров банковских карт.</text:p>
      <text:p text:style-name="Text_20_body"> </text:p>
      <text:p text:style-name="Text_20_body"><text:span text:style-name="T2">ГУ ПФР № 8 по г. Москве и Московской области</text:span>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he-pension-fund-informs/detail/10723977.html" office:name=""><text:span text:style-name="Definition">http://moskvoreche-saburovo.mos.ru/the-pension-fund-informs/detail/1072397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07:22:41Z</meta:creation-date>
    <dc:date>2023-06-06T07:22:41Z</dc:date>
  </office:meta>
</office:document-meta>
</file>