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индексированная-в-2022-году-единовременная-выплата-при-усыновлении-ребенка"/>Проиндексированная в 2022 году единовременная выплата при усыновлении ребенка<text:bookmark-end text:name="проиндексированная-в-2022-году-единовременная-выплата-при-усыновлении-ребенка"/></text:h>
      <text:p text:style-name="First_20_paragraph">01.04.2022</text:p>
      <text:p text:style-name="Text_20_body">Получателями единовременной выплаты  при усыновлении ребенка являются усыновитель ребенка, а также опекун, попечитель или приемный родитель.</text:p>
      <text:p text:style-name="Text_20_body"><text:span text:style-name="T1">!!! Размер выплаты, проиндексированной в 2022 году, составляет 20 472,77 руб. на каждого усыновленного ребенка и 156 428,66 руб. на каждого усыновленного ребенка, если ему исполнилось 8 лет или он инвалид, либо  в семью принимаются сразу несколько детей – братьев и сестер!!!</text:span></text:p>
      <text:p text:style-name="Text_20_body">С заявлением и документами, подтверждающими право на пособие, можно обратиться в <text:a xlink:type="simple" xlink:href="https://pfr.gov.ru/branches/moscow/info/~0/7035" office:name=""><text:span text:style-name="Definition">клиентскую службу Пенсионного фонда</text:span></text:a> по месту жительства или в многофункциональный центр. Сделать это необходимо в течение 6 месяцев со дня вступления в силу решения суда об усыновлении, дня вынесения органом опеки и попечительства решения об установлении опеки или попечительства, либо дня заключения договора о принятии ребенка в семью.</text:p>
      <text:p text:style-name="Text_20_body">В  Пенсионный фонд заявление можно отправить по почте. Приложенные копии документов в таком случае заверяются нотариально. Необходимые документы - свидетельство о рождении усыновленного ребенка, копия решения суда об усыновлении ребенка, документ об установлении опеки над ребенком.</text:p>
      <text:p text:style-name="Text_20_body"><text:span text:style-name="T1">Решение о назначении пособия выносится в течение 10 рабочих дней</text:span> со дня подачи заявления и поступления в Пенсионный фонд необходимых сведений организаций и документов заявителя. Если по выплате вынесен отказ, уведомление об этом направляется в течение 3 рабочих дней. Средства выплачиваются в течение 5 рабочих дней после принятия решения о назначении выплаты.</text:p>
      <text:p text:style-name="Text_20_body"><text:span text:style-name="T1">Срок принятия решения по заявлению продлевается на 20 рабочих дней,</text:span> если в Пенсионный фонд не поступили сведения из организаций или документы от заявителя, подтверждающие право на выплату.</text:p>
      <text:p text:style-name="Text_20_body"> </text:p>
      <text:p text:style-name="Text_20_body"><text:span text:style-name="T1">ГУ ПФР № 8 по г. Москве и Московской области</text:span></text:p>
      <text:p text:style-name="Text_20_body"><text:line-break/></text:p>
      <text:p text:style-name="Text_20_body">Адрес страницы: <text:a xlink:type="simple" xlink:href="http://moskvoreche-saburovo.mos.ru/the-pension-fund-informs/detail/10723967.html" office:name=""><text:span text:style-name="Definition">http://moskvoreche-saburovo.mos.ru/the-pension-fund-informs/detail/10723967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08T15:29:12Z</meta:creation-date>
    <dc:date>2024-02-08T15:29:12Z</dc:date>
  </office:meta>
</office:document-meta>
</file>