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становлена-единая-дата-выплаты-социальных-пособий"/>Установлена единая дата выплаты социальных пособий<text:bookmark-end text:name="установлена-единая-дата-выплаты-социальных-пособий"/></text:h>
      <text:p text:style-name="First_20_paragraph">04.03.2022</text:p>
      <text:p text:style-name="Text_20_body">ГУ ПФР № 8 по г. Москве и Московской области  информирует граждан, что  выплачивать почти 30 видов ежемесячных пособий теперь будут <text:span text:style-name="T1">в один день – 3-го числа каждого месяца.</text:span></text:p>
      <text:p text:style-name="Text_20_body">Правительство установило единую дату выплаты пособий, которые перечисляют на банковские карты.</text:p>
      <text:p text:style-name="Text_20_body">Речь идет о пособиях семьям с детьми, единовременной выплате по беременности и родам неработающей женщине, пособиях военным, их семьям и гражданам, пострадавшим от радиации.</text:p>
      <text:p text:style-name="Text_20_body">К этой категории выплат относятся пособия реабилитированным жертвам политических репрессий, а также компенсация инвалидам стоимости полиса ОСАГО.</text:p>
      <text:p text:style-name="Text_20_body">Всего такие пособия получают более 2 млн россиян.</text:p>
      <text:p text:style-name="Text_20_body">Теперь пособия начнут приходить 3-го числа каждого месяца. Таким образом, 3 марта граждане получат пособия за февраль, а 3 апреля – пособия за март и так далее.</text:p>
      <text:p text:style-name="Text_20_body">Правительство упростило порядок подачи заявлений на получение пособий. Теперь Пенсионный фонд России сам уточнит сведения о гражданине во взаимодействии с другими ведомствами.</text:p>
      <text:p text:style-name="Text_20_body">Объем выплат по переданным в ведение ПФР пособиям составит в 2022 г. почти 120 млрд руб.</text:p>
      <text:p text:style-name="Text_20_body"><text:span text:style-name="T1"> </text:span></text:p>
      <text:p text:style-name="Text_20_body"><text:span text:style-name="T1">ГУ ПФР № 8 по г. Москве и Московской области</text:span></text:p>
      <text:p text:style-name="Text_20_body"><text:line-break/></text:p>
      <text:p text:style-name="Text_20_body">Адрес страницы: <text:a xlink:type="simple" xlink:href="http://moskvoreche-saburovo.mos.ru/the-pension-fund-informs/detail/10661989.html" office:name=""><text:span text:style-name="Definition">http://moskvoreche-saburovo.mos.ru/the-pension-fund-informs/detail/10661989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03T15:26:56Z</meta:creation-date>
    <dc:date>2025-05-03T15:26:56Z</dc:date>
  </office:meta>
</office:document-meta>
</file>