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нсионный-фонд-начал-перечислять-проиндексированные-до-86-пенсии"/>Пенсионный фонд начал перечислять проиндексированные до 8,6% пенсии<text:bookmark-end text:name="пенсионный-фонд-начал-перечислять-проиндексированные-до-86-пенсии"/></text:h>
      <text:p text:style-name="First_20_paragraph">01.03.2022</text:p>
      <text:p text:style-name="Text_20_body">Неработающие пенсионеры  начали получать проиндексированные выплаты. Вместе с пенсией за февраль поступит доплата за январь с учетом доиндексации пенсии с 5,9% до 8,6%.</text:p>
      <text:p text:style-name="Text_20_body">Доставка пенсий через организации федеральной почтовой связи, банки и другие организации, занимающиеся доставкой пенсий, осуществляется с третьего по двадцать пятое число.</text:p>
      <text:p text:style-name="Text_20_body">Узнать график платежей можно узнать на региональной странице сайта ПФР (выбрав нужный регион вверху страницы), по телефону клиентской службы ПФР или по телефону горячей линии в своем регионе.</text:p>
      <text:p text:style-name="Text_20_body">Все выплаты придут автоматически, обращаться в Пенсионный фонд за ними не нужно.</text:p>
      <text:p text:style-name="Text_20_body"><text:span text:style-name="T1">ГУ ПФР № 8 по г.Москве и Московской области</text:span></text:p>
      <text:p text:style-name="Text_20_body"><text:line-break/></text:p>
      <text:p text:style-name="Text_20_body">Адрес страницы: <text:a xlink:type="simple" xlink:href="http://moskvoreche-saburovo.mos.ru/the-pension-fund-informs/detail/10654249.html" office:name=""><text:span text:style-name="Definition">http://moskvoreche-saburovo.mos.ru/the-pension-fund-informs/detail/10654249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2T17:09:06Z</meta:creation-date>
    <dc:date>2024-05-02T17:09:06Z</dc:date>
  </office:meta>
</office:document-meta>
</file>