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ие-выплаты-пенсионного-фонда-положены-военным-в-отставке"/>Какие выплаты Пенсионного фонда положены военным в отставке<text:bookmark-end text:name="какие-выплаты-пенсионного-фонда-положены-военным-в-отставке"/></text:h>
      <text:p text:style-name="First_20_paragraph">01.03.2022</text:p>
      <text:p text:style-name="Text_20_body">Главное управление ПФР № 8 Бывшие военнослужащие и сотрудники правоохранительных органов в дополнение к своей основной пенсии по линии силового ведомства могут получать гражданскую пенсию. Для этого им необходимо иметь стаж работы после увольнения со службы, накопить минимальные пенсионные коэффициенты и достигнуть пенсионного возраста. В этом году перечисленные параметры составляют 13 лет и 23,4 коэффициента, возраст – 61,5 год для мужчин и 56,5 лет для женщин.</text:p>
      <text:p text:style-name="Text_20_body">Если военный в отставке занимается предпринимательской деятельностью и платит за себя взносы на обязательное пенсионное страхование, он также имеет право на гражданскую пенсию при соблюдении указанных условий.</text:p>
      <text:p text:style-name="Text_20_body">Сегодня 780 тыс. военных пенсионеров получают страховую пенсию по старости, назначаемую ПФР.</text:p>
      <text:p text:style-name="Text_20_body">Помимо пенсии, военные в отставке имеют право на отдельные социальные выплаты. Среди них прежде всего <text:a xlink:type="simple" xlink:href="https://pfr.gov.ru/grazhdanam/federal_beneficiaries/edv" office:name=""><text:span text:style-name="Definition">ежемесячная денежная выплата</text:span></text:a> (ЕДВ). Эту меру поддержки устанавливают по федеральным льготам, и сегодня Пенсионный фонд предоставляет ее военнослужащим, ставшим инвалидами при исполнении служебного долга (а также сотрудникам МЧС, органов внутренних дел и пожарным), ветеранам боевых действии, семьям погибших военнослужащих, Героям России и СССР, инвалидам и участникам Великой Отечественной войны и их семьям. ЕДВ по указанным основаниям получает больше миллиона человек.</text:p>
      <text:p text:style-name="Text_20_body">С этого года Пенсионный фонд также начал осуществлять <text:a xlink:type="simple" xlink:href="https://pfr.gov.ru/grazhdanam/mery_podderzhki/Military_families/" office:name=""><text:span text:style-name="Definition">ряд выплат</text:span></text:a>, которые раньше предоставлялись семьям военных и сотрудников силовых ведомств органами социальной защиты населения. Среди таких пособий единовременная выплата беременной жене военнослужащего по призыву, ежемесячное пособие на ребенка призывника, проходящего службу, компенсация коммунальных платежей семьям погибших и умерших военных, ежегодная выплата на летний оздоровительный отдых ребенка и другие. Всего такие меры поддержки получают 175 тыс. человек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the-pension-fund-informs/detail/10654239.html" office:name=""><text:span text:style-name="Definition">http://moskvoreche-saburovo.mos.ru/the-pension-fund-informs/detail/1065423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5:11:34Z</meta:creation-date>
    <dc:date>2023-06-18T05:11:34Z</dc:date>
  </office:meta>
</office:document-meta>
</file>