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новых-выплат-компенсаций-пособий-и-других-мер-соцподдержки"/>Порядок новых выплат, компенсаций, пособий и других мер соцподдержки<text:bookmark-end text:name="порядок-новых-выплат-компенсаций-пособий-и-других-мер-соцподдержки"/></text:h>
      <text:p text:style-name="First_20_paragraph">10.01.2022</text:p>
      <text:p text:style-name="Text_20_body">Главное управление ПФР № 8 по г. Москве и Московской области информирует граждан, что назначать новые выплаты, компенсации и пособия Пенсионный фонд будет за счет организации межведомственного взаимодействия. Гражданам, уже получающим эти меры соцподдержки, назначенные выплаты будут производиться теперь уже Пенсионным фондом автоматически на реквизиты, указанные ранее. <text:span text:style-name="T1">В этом случае </text:span><text:span text:style-name="T1">обращаться в ПФР не требуется</text:span><text:span text:style-name="T1">.</text:span></text:p>
      <text:p text:style-name="Text_20_body"><text:span text:style-name="T1"> </text:span></text:p>
      <text:p text:style-name="Text_20_body">Если же гражданин имеет право на эти пособия, но еще не воспользовался этим право, то с 1 января 2022 года ему необходимо <text:span text:style-name="T1">обратиться </text:span><text:span text:style-name="T1">в Клиентскую службу ПФР или МФЦ по месту жительства.</text:span></text:p>
      <text:p text:style-name="Text_20_body"><text:span text:style-name="T1"> </text:span></text:p>
      <text:p text:style-name="Text_20_body">В рамках подготовки к осуществлению данных полномочий проведена масштабная работа. Региональные органы соцзащиты предоставили в ПФР сведения о лицах, являющихся получателями передаваемых мер соцподдержки.</text:p>
      <text:p text:style-name="Text_20_body"> </text:p>
      <text:p text:style-name="Text_20_body">Новые дополнительные функции и бюджетные полномочия Фонда по осуществлению ряда мер социальной поддержки позволят оптимизировать процессы осуществления социальных выплат. В результате в стране будет внедрен единообразный подход к реализации мер соцподдержки.</text:p>
      <text:p text:style-name="Text_20_body"><text:span text:style-name="T1"> </text:span></text:p>
      <text:p text:style-name="Text_20_body">Получить ответы на вопросы об отдельных мерах поддержки можно по телефону Единого контакт-центра взаимодействия с гражданами – <text:span text:style-name="T1">8 800 600 00 00</text:span> (звонок бесплатный)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span text:style-name="T1"> </text:span>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he-pension-fund-informs/detail/10521349.html" office:name=""><text:span text:style-name="Definition">http://moskvoreche-saburovo.mos.ru/the-pension-fund-informs/detail/1052134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7T18:45:39Z</meta:creation-date>
    <dc:date>2024-06-27T18:45:39Z</dc:date>
  </office:meta>
</office:document-meta>
</file>