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озможности-дистанционных-обращений-в-пфр-по-вопросам-отчетности"/>О возможности дистанционных обращений в ПФР по вопросам отчетности<text:bookmark-end text:name="о-возможности-дистанционных-обращений-в-пфр-по-вопросам-отчетности"/></text:h>
      <text:p text:style-name="First_20_paragraph">13.12.2021</text:p>
      <text:p text:style-name="Text_20_body">Главное управление ПФР № 8  по г. Москве и Московской области сообщает о запуске Пенсионным фондом Российской Федерации сервиса, позволяющего страхователю, в том числе оператору, дистанционно обратиться в службу технической поддержки ПФР и получить консультацию по вопросам отчетности, представляемой по форме «Сведения о трудовой деятельности зарегистрированного лица (СЗВ-ТД)».</text:p>
      <text:p text:style-name="Text_20_body">Сервис позволяет получить квалифицированную консультацию по вопросам отчетности по индивидуальному (персонифицированному) учету, представляемой в ПФР посредством ЭДО.</text:p>
      <text:p text:style-name="Text_20_body">Обращение следует направлять по форме «обращение страхователя» / «обращение оператора» на электронный адрес  otchet_pfr@101.pfr.ru.</text:p>
      <text:p text:style-name="Text_20_body">Обращаем ваше внимание, что информация об отчетности по форме «Сведения о трудовой деятельности зарегистрированного лица (СЗВ-ТД)», в том числе о порядке её заполнения, сроках представления, формате сведений и др., размещены на официальном сайте Пенсионного фонда РФ в разделе «Электронная трудовая книжка» (pfr.gov.ru)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468332.html" office:name=""><text:span text:style-name="Definition">http://moskvoreche-saburovo.mos.ru/the-pension-fund-informs/detail/1046833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22:20:42Z</meta:creation-date>
    <dc:date>2023-07-16T22:20:42Z</dc:date>
  </office:meta>
</office:document-meta>
</file>