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енсионный-фонд-рекомендует-подготовиться-к-назначению-пенсии-заблаговременно"/>Пенсионный фонд рекомендует подготовиться к назначению пенсии заблаговременно<text:bookmark-end text:name="пенсионный-фонд-рекомендует-подготовиться-к-назначению-пенсии-заблаговременно"/></text:h>
      <text:p text:style-name="First_20_paragraph">06.12.2021</text:p>
      <text:p text:style-name="Text_20_body">Достижение пенсионного возраста - значимое событие в жизни каждого человека. Поэтому так важно заранее побеспокоиться о том, чтобы в наличии были все необходимые документы, а их содержание и оформление соответствовало установленным требованиям.</text:p>
      <text:p text:style-name="Text_20_body">Зачастую граждане обращают внимание на состояние своих документов непосредственно в момент обращения в Пенсионный фонд за назначением пенсии. Однако о подготовке документов на пенсию нужно подумать заранее. <text:span text:style-name="T1">Органы Пенсионного фонда предоставляют возможность заблаговременного сбора и проверки документов, подтверждающих пенсионные права граждан.</text:span></text:p>
      <text:p text:style-name="Text_20_body">Для того чтобы ускорить и упростить процедуру назначения пенсии, необходимо заранее обратиться в клиентскую службу ПФР по месту проживания или к своему работодателю для проведения заблаговременной работы с документами.</text:p>
      <text:p text:style-name="Text_20_body">Специалисты ПФР окажут содействие в направлении запросов бывшим работодателям и в архивные органы, проверят юридическую правильность заполнения трудовой книжки, справок и других сопутствующих назначению пенсии документов, подготовят макет пенсионного дела к моменту назначения пенсии, а также дополнят индивидуальный лицевой счёт недостающими сведениями, если это необходимо.</text:p>
      <text:p text:style-name="Text_20_body">В результате ко дню выхода на пенсию Ваши пенсионные права будут отражены на лицевом счете в полном объеме, что позволит назначить пенсию без личного посещения клиентской службы ПФР и в максимально короткие сроки.</text:p>
      <text:p text:style-name="Text_20_body">Какие документы необходимо представить для заблаговременной работы?</text:p>
      <text:list text:style-name="L1">
        <text:list-item>
          <text:p text:style-name="P1">паспорт гражданина РФ;</text:p>
        </text:list-item>
        <text:list-item>
          <text:p text:style-name="P1">трудовую книжку;</text:p>
        </text:list-item>
        <text:list-item>
          <text:p text:style-name="P1">дополнительные документы (при наличии):</text:p>
        </text:list-item>
      </text:list>
      <text:p text:style-name="First_20_paragraph">- свидетельство о рождении детей;</text:p>
      <text:p text:style-name="Text_20_body">- свидетельство о браке (о расторжении брака), если была смена фамилии;</text:p>
      <text:p text:style-name="Text_20_body">- военный билет;</text:p>
      <text:p text:style-name="Text_20_body">- диплом об образовании (очной формы) и пр.</text:p>
      <text:p text:style-name="Text_20_body"> 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448352.html" office:name=""><text:span text:style-name="Definition">http://moskvoreche-saburovo.mos.ru/the-pension-fund-informs/detail/1044835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7T18:41:07Z</meta:creation-date>
    <dc:date>2024-06-27T18:41:07Z</dc:date>
  </office:meta>
</office:document-meta>
</file>