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обенность-регистрации-учетной-записи-на-иностранный-паспорт"/>Особенность регистрации учетной записи на иностранный паспорт<text:bookmark-end text:name="особенность-регистрации-учетной-записи-на-иностранный-паспорт"/></text:h>
      <text:p text:style-name="First_20_paragraph">06.12.2021</text:p>
      <text:p text:style-name="Text_20_body">В связи с часто задаваемым вопросом на горячую линию о регистрации учетной записи на иностранный паспорт, ГУ ПФР № 8 по г. Москве и Московской области информирует, что для граждан, документом удостоверяющим личность которых является иностранный паспорт, есть особенность создания учётной записи в Единой системе аутентификации и идентификации на Едином портале государственных услуг.</text:p>
      <text:p text:style-name="Text_20_body">При создании учётной записи необходимо в поле "Серия" внести все буквы и цифры иностранного паспорта, в поле "Номер" - внести 0.</text:p>
      <text:p text:style-name="Text_20_body"> </text:p>
      <text:p text:style-name="Text_20_body">Только при таком заполнении полей проверка пройдёт успешно и учетная запись поднимется до статуса "Стандартная". Для поднятия учетной записи до статуса "Подтвержденная" необходимо обратиться в любую Клиентскую службу или офис МФЦ.</text:p>
      <text:p text:style-name="Text_20_body"> 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moskvoreche-saburovo.mos.ru/the-pension-fund-informs/detail/10448341.html" office:name=""><text:span text:style-name="Definition">http://moskvoreche-saburovo.mos.ru/the-pension-fund-informs/detail/1044834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11:41:20Z</meta:creation-date>
    <dc:date>2023-06-29T11:41:20Z</dc:date>
  </office:meta>
</office:document-meta>
</file>