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доплата-за-сельский-стаж-будет-сохранена-при-переезде-в-город"/>Доплата за сельский стаж будет сохранена при переезде в город<text:bookmark-end text:name="доплата-за-сельский-стаж-будет-сохранена-при-переезде-в-город"/></text:h>
      <text:p text:style-name="First_20_paragraph">21.10.2021</text:p>
      <text:p text:style-name="Text_20_body"><text:span text:style-name="T1">Согласно действующему законодательству данная выплата снимается, если пенсионер переезжает жить в город, но с 2022 года надбавка будет сохраняться. Тем гражданам, которым при переезде доплата была снята, повышение размера пенсии будет возобновлено в беззаявительном порядке – обращаться в Пенсионный фонд не потребуется.</text:span></text:p>
      <text:p text:style-name="Text_20_body">Сельские неработающие пенсионеры, трудившиеся на селе не менее 30 лет, имеют право на доплату к пенсии – повышение на четверть размера фиксированной выплаты к страховой пенсии по старости или инвалидности.</text:p>
      <text:p text:style-name="Text_20_body">В текущем году размер фиксированной выплаты к пенсии составляет 6044,48 руб., соответственно доплата в размере 1511,12 руб. положена получателям страховой пенсии по старости, получателям пенсии по инвалидности, имеющим третью группу, – 755,56 руб.</text:p>
      <text:p text:style-name="Text_20_body">Отделение ПФР по городу Москве напоминает, что для получения 25-процентной надбавки необходимо одновременное соблюдение следующих условий:</text:p>
      <text:list text:style-name="L1">
        <text:list-item>
          <text:p text:style-name="P1">получение страховой пенсии по старости или по инвалидности;</text:p>
        </text:list-item>
        <text:list-item>
          <text:p text:style-name="P1">наличие 30 лет стажа работы в определенных должностях в сельском хозяйстве;</text:p>
        </text:list-item>
        <text:list-item>
          <text:p text:style-name="P1">проживание в сельской местности;</text:p>
        </text:list-item>
        <text:list-item>
          <text:p text:style-name="P1">отсутствие факта работы.</text:p>
        </text:list-item>
      </text:list>
      <text:p text:style-name="First_20_paragraph">Отметим, что работа, которая выполнялась до 01.01.1992 в российских колхозах, машинно-тракторных станциях, межколхозных предприятиях, совхозах, крестьянских хозяйствах, сельскохозяйственных артелях, включается в сельский стаж вне зависимости от наименования профессии, специальности или занимаемой должности.</text:p>
      <text:p text:style-name="Text_20_body">Также в стаж работы в сельском хозяйстве засчитывается период ухода за каждым ребенком до достижения им возраста 1,5 лет, но не более 6 лет в общей сложности.</text:p>
      <text:p text:style-name="Text_20_body">Пенсионер вправе самостоятельно обратиться за доплатой за сельский стаж, если он считает, что имеет право на повышение фиксированной выплаты. Для этого в клиентскую службу ПФР нужно представить необходимые документы, например, в случае увольнения с работы, при переезде в сельскую местность, либо если сельский стаж выработан до 30 лет.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342331.html" office:name=""><text:span text:style-name="Definition">http://moskvoreche-saburovo.mos.ru/the-pension-fund-informs/detail/1034233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3T06:13:48Z</meta:creation-date>
    <dc:date>2024-06-13T06:13:48Z</dc:date>
  </office:meta>
</office:document-meta>
</file>