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ля-участников-программы-государственного-софинансирования-пенсии"/>Для участников Программы государственного софинансирования пенсии<text:bookmark-end text:name="для-участников-программы-государственного-софинансирования-пенсии"/></text:h>
      <text:p text:style-name="First_20_paragraph">21.10.2021</text:p>
      <text:p text:style-name="Text_20_body">ГУ ПФР № 8 по г. Москве и Московской области напоминает участникам Программы государственного софинансирования пенсии о том, что если они планируют сделать личный взнос на будущую накопительную пенсию в рамках Программы за 2021 год, то сделать это необходимо до конца финансового года. Согласно статье 12 Бюджетного кодекса РФ финансовый год соответствует календарному году и длится с 1 января по 31 декабря.</text:p>
      <text:p text:style-name="Text_20_body">Государственная поддержка формирования пенсионных накоплений (софинансирование) осуществляется в течение 10 лет начиная с года, следующего за годом уплаты первых дополнительных страховых взносов на накопительную пенсию, в пределах сумм от 2000 до 12 000 рублей застрахованным лицам, подавшим соответствующее заявление с 1 октября 2008 года по 31 декабря 2014 года и начавшим уплату указанных взносов в период по 31 января 2015 года.</text:p>
      <text:p text:style-name="Text_20_body">При этом дополнительные страховые взносы, перечисленные по истечении 10 лет от первого года уплаты, включаются в индивидуальный лицевой счет, но не подлежат софинансированию государством.</text:p>
      <text:p text:style-name="Text_20_body">Информацию о дополнительных страховых взносах на накопительную пенсию, в том числе поступивших в рамках Программы государственного софинансирования пенсионных накоплений, можно получить в личном кабинете на сайте ПФР и портале госуслуг либо в территориальном органе ПФР по месту жительства.</text:p>
      <text:p text:style-name="Text_20_body"><text:span text:style-name="T1">ГУ ПФР № 8 по г. Москве и Московской области</text:span></text:p>
      <text:p text:style-name="Text_20_body"><text:span text:style-name="T1"> </text:span></text:p>
      <text:p text:style-name="Text_20_body"><text:line-break/></text:p>
      <text:p text:style-name="Text_20_body">Адрес страницы: <text:a xlink:type="simple" xlink:href="http://moskvoreche-saburovo.mos.ru/the-pension-fund-informs/detail/10342312.html" office:name=""><text:span text:style-name="Definition">http://moskvoreche-saburovo.mos.ru/the-pension-fund-informs/detail/10342312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23T10:30:58Z</meta:creation-date>
    <dc:date>2025-01-23T10:30:58Z</dc:date>
  </office:meta>
</office:document-meta>
</file>