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text:list-style style:name="L1">
      <text:list-level-style-bullet text:level="1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0.5in" fo:text-indent="-0.25in" fo:margin-left="0.5in"/>
        </style:list-level-properties>
      </text:list-level-style-bullet>
      <text:list-level-style-bullet text:level="2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0.75in" fo:text-indent="-0.25in" fo:margin-left="0.75in"/>
        </style:list-level-properties>
      </text:list-level-style-bullet>
      <text:list-level-style-bullet text:level="3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0in" fo:text-indent="-0.25in" fo:margin-left="1.0in"/>
        </style:list-level-properties>
      </text:list-level-style-bullet>
      <text:list-level-style-bullet text:level="4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1.25in" fo:text-indent="-0.25in" fo:margin-left="1.25in"/>
        </style:list-level-properties>
      </text:list-level-style-bullet>
      <text:list-level-style-bullet text:level="5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1.5in" fo:text-indent="-0.25in" fo:margin-left="1.5in"/>
        </style:list-level-properties>
      </text:list-level-style-bullet>
      <text:list-level-style-bullet text:level="6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75in" fo:text-indent="-0.25in" fo:margin-left="1.75in"/>
        </style:list-level-properties>
      </text:list-level-style-bullet>
      <text:list-level-style-bullet text:level="7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0in" fo:text-indent="-0.25in" fo:margin-left="2.0in"/>
        </style:list-level-properties>
      </text:list-level-style-bullet>
      <text:list-level-style-bullet text:level="8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2.25in" fo:text-indent="-0.25in" fo:margin-left="2.25in"/>
        </style:list-level-properties>
      </text:list-level-style-bullet>
      <text:list-level-style-bullet text:level="9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2.5in" fo:text-indent="-0.25in" fo:margin-left="2.5in"/>
        </style:list-level-properties>
      </text:list-level-style-bullet>
      <text:list-level-style-bullet text:level="10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75in" fo:text-indent="-0.25in" fo:margin-left="2.75in"/>
        </style:list-level-properties>
      </text:list-level-style-bullet>
    </text:list-style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  <style:style style:name="P1" style:family="paragraph" style:parent-style-name="Text_20_body" style:list-style-name="L1">
      <style:paragraph-properties fo:margin-top="0in" fo:margin-bottom="0in"/>
    </style:style>
  </office:automatic-styles>
  <office:body>
    <office:text>
      <text:h text:style-name="Heading_20_3" text:outline-level="3"><text:bookmark-start text:name="родители-пенсионеры-имеющие-детей-студентов-вправе-получать-повышенную-пенсию"/>Родители-пенсионеры, имеющие детей-студентов, вправе получать повышенную пенсию<text:bookmark-end text:name="родители-пенсионеры-имеющие-детей-студентов-вправе-получать-повышенную-пенсию"/></text:h>
      <text:p text:style-name="First_20_paragraph">01.10.2021</text:p>
      <text:p text:style-name="Text_20_body">Начался новый учебный год и Отделение ПФР по городу Москве и Московской области напоминает, что родители студентов, обучающихся по очной форме обучения по основным образовательным программам в организациях, осуществляющих образовательную деятельность, в том числе в иностранных организациях, расположенных за пределами территории Российской Федерации, до окончания ими такого обучения, но не дольше, чем до достижения ими возраста 23 лет, имеют право на повышение фиксированной выплаты к страховой пенсии по старости и по инвалидности.</text:p>
      <text:p text:style-name="Text_20_body">Родителям детей, не достигших возраста 18 лет, фиксированная выплата к страховой пенсии в повышенном размере устанавливается независимо от факта обучения и нахождения на иждивении родителей. По достижении ребенком возраста 18 лет, помимо родственных отношений необходимо подтвердить факт обучения в образовательной организации и факт его нахождения на иждивении родителя. Если он осуществляет трудовую деятельность и имеет самостоятельный доход, то иждивенцем не считается.</text:p>
      <text:p text:style-name="Text_20_body">Повышение фиксированной выплаты к страховой пенсии устанавливается гражданам, на иждивении которых находятся нетрудоспособные члены семьи, в сумме, равной одной третьей размера этой фиксированной выплаты на каждого нетрудоспособного члена семьи, но не более чем на трех нетрудоспособных членов семьи. Фиксированная выплата подлежит ежегодной индексации. В 2021 году размер повышения фиксированной выплаты с учетом одного иждивенца составляет 2014 рублей 83 копейки.</text:p>
      <text:p text:style-name="Text_20_body">Для продолжения выплаты страховой пенсии в повышенном размере с учетом иждивенца после достижения ребенком возраста 18 лет, обучающегося по основным образовательным программам в организациях, осуществляющих образовательную деятельность, родителю-пенсионеру необходимо подтвердить факт нахождения на иждивении его ребенка. При этом тип и вид организации, осуществляющей образовательную деятельность, в которой обучается ребенок, не имеет значения. Это может быть государственная или коммерческая образовательная организация, платная или бесплатная форма обучения.</text:p>
      <text:p text:style-name="Text_20_body"><text:span text:style-name="T1">В случае, когда ребенок, достигший возраста 18 лет, обучающийся в организации, осуществляющей образовательную деятельность, работает и (или) получает пенсию, иные меры социальной поддержки, нахождение его на иждивении родителя может быть установлено в судебном порядке.</text:span></text:p>
      <text:p text:style-name="Text_20_body"><text:span text:style-name="T1">Перерасчет носит заявительный характер и производится с 1-го числа месяца, следующего за месяцем обращения с заявлением со всеми необходимыми документами в органы ПФР по месту жительства, но не ранее, чем с даты начала обучения.</text:span></text:p>
      <text:p text:style-name="Text_20_body"><text:span text:style-name="T1"> </text:span></text:p>
      <text:p text:style-name="Text_20_body"><text:span text:style-name="T1">Для перерасчета пенсии родителям-пенсионерам необходимо представить  следующие документы:</text:span></text:p>
      <text:list text:style-name="L1">
        <text:list-item>
          <text:p text:style-name="P1">подтверждающие родственные отношения (свидетельство о рождении ребенка)</text:p>
        </text:list-item>
        <text:list-item>
          <text:p text:style-name="P1">подтверждающие факт нахождения на иждивении (справки   о совместном проживании с родителем, сведения о доходах ребенка и родителей, документы, подтверждающие, что помощь родителя является основным или преимущественным источником средств к существованию (например, договор об оплате родителем обучения и прочие);</text:p>
        </text:list-item>
        <text:list-item>
          <text:p text:style-name="P1">справка образовательной организации, содержащая сведения о дате начала и продолжительности обучения, форме обучения с обязательной ссылкой на номер и дату приказа о зачислении. При этом, справки об обучении территориальный орган ПФР может запросить в образовательной организации в порядке межведомственного взаимодействия.</text:p>
        </text:list-item>
      </text:list>
      <text:p text:style-name="First_20_paragraph">При досрочном отчислении студента или его переводе на иную форму обучения необходимо известить территориальный орган ПФР, осуществляющий пенсионное обеспечение, о наступлении обстоятельств, влекущих за собой изменение размера страховой пенсии, фиксированной выплаты к страховой пенсии и размера повышения фиксированной выплаты к страховой пенсии или прекращение (продление) их выплаты, в том числе об изменении места жительства, не позднее следующего рабочего дня после наступления соответствующих обстоятельств.</text:p>
      <text:p text:style-name="Text_20_body"><text:span text:style-name="T1"> ГУ ПФР № 8 по г. Москве и Московской области</text:span></text:p>
      <text:p text:style-name="Text_20_body"><text:line-break/></text:p>
      <text:p text:style-name="Text_20_body">Адрес страницы: <text:a xlink:type="simple" xlink:href="http://moskvoreche-saburovo.mos.ru/the-pension-fund-informs/detail/10290303.html" office:name=""><text:span text:style-name="Definition">http://moskvoreche-saburovo.mos.ru/the-pension-fund-informs/detail/10290303.html</text:span></text:a></text:p>
      <text:p text:style-name="Text_20_body"><text:a xlink:type="simple" xlink:href="http://moskvoreche-saburovo.mos.ru" office:name=""><text:span text:style-name="Definition">Управа района Москворечье-Сабур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21T01:17:20Z</meta:creation-date>
    <dc:date>2023-08-21T01:17:20Z</dc:date>
  </office:meta>
</office:document-meta>
</file>