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общественных-обсуждений-от-17.12.2019-в-районе-москворечье-сабурово-по-проекту-благоустройства-пешеходной-зоны-променад-в-сабурово"/>ПРОТОКОЛ общественных обсуждений от 17.12.2019 в районе Москворечье-Сабурово по проекту благоустройства пешеходной зоны "Променад в Сабурово"<text:bookmark-end text:name="протокол-общественных-обсуждений-от-17.12.2019-в-районе-москворечье-сабурово-по-проекту-благоустройства-пешеходной-зоны-променад-в-сабурово"/></text:h>
      <text:p text:style-name="First_20_paragraph">27.12.2019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moskvoreche-saburovo.mos.ru/public-hearings/protocols-of-public-hearings-and-public-debate/detail/8597168.html" office:name=""><text:span text:style-name="Definition">http://moskvoreche-saburovo.mos.ru/public-hearings/protocols-of-public-hearings-and-public-debate/detail/8597168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3T15:16:03Z</meta:creation-date>
    <dc:date>2025-05-03T15:16:03Z</dc:date>
  </office:meta>
</office:document-meta>
</file>