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общественных-обсуждений-от-10.12.2019-в-районе-москворечье-сабурово-по-проекту-благоустройства-долины-реки-чертановки"/>ПРОТОКОЛ общественных обсуждений от 10.12.2019 в районе Москворечье-Сабурово по проекту благоустройства долины реки Чертановки<text:bookmark-end text:name="протокол-общественных-обсуждений-от-10.12.2019-в-районе-москворечье-сабурово-по-проекту-благоустройства-долины-реки-чертановки"/></text:h>
      <text:p text:style-name="First_20_paragraph">20.12.2019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ublic-hearings/protocols-of-public-hearings-and-public-debate/detail/8581743.html" office:name=""><text:span text:style-name="Definition">http://moskvoreche-saburovo.mos.ru/public-hearings/protocols-of-public-hearings-and-public-debate/detail/858174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22:35:30Z</meta:creation-date>
    <dc:date>2023-08-10T22:35:30Z</dc:date>
  </office:meta>
</office:document-meta>
</file>