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ы-заседаний-окружной-комиссии"/>Протоколы заседаний окружной комиссии<text:bookmark-end text:name="протоколы-заседаний-окружной-комиссии"/></text:h>
      <text:p text:style-name="First_20_paragraph">18.02.2020</text:p>
      <text:p text:style-name="Text_20_body">Уважаемые жители и гости района Москворечье - Сабурово! Все протоколы за 2016-2020 годы Вы сможете найти по ссылке ниже:</text:p>
      <text:p text:style-name="Text_20_body"><text:line-break/></text:p>
      <text:p text:style-name="Text_20_body"><text:span text:style-name="T1">Список </text:span><text:a xlink:type="simple" xlink:href="http://uao.mos.ru/district-commission-on-urban-development-land-use-and-development/minutes-of-the-meeting-of-the-district-election-commission/" office:name=""><text:span text:style-name="Definition"><text:span text:style-name="T1">Протоколо</text:span></text:span></text:a><text:span text:style-name="T1">в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ublic-hearings/protocols-of-public-hearings-and-public-debate/detail/4229433.html" office:name=""><text:span text:style-name="Definition">http://moskvoreche-saburovo.mos.ru/public-hearings/protocols-of-public-hearings-and-public-debate/detail/422943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2:56:07Z</meta:creation-date>
    <dc:date>2023-06-17T12:56:07Z</dc:date>
  </office:meta>
</office:document-meta>
</file>