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убличных-слушаний-от-18.12.2014-64-по-проекту-гпзу-по-адресу-каширское-ш.-вл.76-корп.4-для-размещения-объекта-гаражного-назначения"/>Протокол публичных слушаний от 18.12.2014 № 64 по проекту ГПЗУ по адресу: Каширское ш., вл.76, корп.4 для размещения объекта гаражного назначения<text:bookmark-end text:name="протокол-публичных-слушаний-от-18.12.2014-64-по-проекту-гпзу-по-адресу-каширское-ш.-вл.76-корп.4-для-размещения-объекта-гаражного-назначения"/></text:h>
      <text:p text:style-name="First_20_paragraph">18.12.2014</text:p>
      <text:p text:style-name="Text_20_body"><text:line-break/></text:p>
      <text:p text:style-name="Text_20_body">Адрес страницы: <text:a xlink:type="simple" xlink:href="http://moskvoreche-saburovo.mos.ru/public-hearings/protocols-of-public-hearings-and-public-debate/detail/1724900.html" office:name=""><text:span text:style-name="Definition">http://moskvoreche-saburovo.mos.ru/public-hearings/protocols-of-public-hearings-and-public-debate/detail/172490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01:03:17Z</meta:creation-date>
    <dc:date>2023-07-04T01:03:17Z</dc:date>
  </office:meta>
</office:document-meta>
</file>