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общественных-обсуждений-от-22.05.2020"/>Оповещение о проведении общественных обсуждений от 22.05.2020<text:bookmark-end text:name="оповещение-о-проведении-общественных-обсуждений-от-22.05.2020"/></text:h>
      <text:p text:style-name="First_20_paragraph">22.05.2020</text:p>
      <text:p text:style-name="Text_20_body">На общественные обсуждения представляются материалы проектной документации «Мероприятия по охране окружающей среды» с учетом оценки воздействия на окружающую среду (ОВОС) по объекту: «Строительство улично-дорожной сети с искусственными сооружениями и переустройством инженерных коммуникаций на участке от ул. Каспийская до 1-го Котляковского пер. 3 Этап: Реконструкция воздушных линий 110-220 кВ с переустройством в кабельные линии и установкой закрытых переходных пунктов».</text:p>
      <text:p text:style-name="Text_20_body">Заказчик: ЗАО «Сетьстрой», 101000, город Москва, ул. Покровка, 45, стр. 1, телефон: +7 (495) 775-46-47, e-mail: <text:a xlink:type="simple" xlink:href="https://owa.mos.ru/owa/redir.aspx?REF=rdjaC0zgYf9zkGu39XvlJS4kYZSQXN3uo1mLkBohHh1tvck9JP7XCAFtYWlsdG86aW5mb0BzZXRpc3Ryb2kucnU." office:name=""><text:span text:style-name="Definition">info@setistroi.ru</text:span></text:a>.</text:p>
      <text:p text:style-name="Text_20_body">Органы, ответственные за организацию общественных обсуждений - управа района Москворечье-Сабурово города Москвы, управа района Орехово-Борисово Северное города Москвы и управа района Царицыно города Москвы совместно с Заказчиком.</text:p>
      <text:p text:style-name="Text_20_body">Название объекта: «Строительство улично-дорожной сети с искусственными сооружениями и переустройством инженерных коммуникаций на участке от ул. Каспийская до 1-го Котляковского пер. 3 Этап: Реконструкция воздушных линий 110-220 кВ с переустройством в кабельные линии и установкой закрытых переходных пунктов».</text:p>
      <text:p text:style-name="Text_20_body">Цель намечаемой деятельности: переустройство трассы ВЛ 110-220 кВ в кабельное исполнение с установкой закрытых переходных пунктов.</text:p>
      <text:p text:style-name="Text_20_body">Месторасположение намечаемой деятельности: г. Москва, ЮАО, район Москворечье-Сабурово, район Орехово-Борисово Северное, район Царицыно.</text:p>
      <text:p text:style-name="Text_20_body">Примерные сроки проведения оценки воздействия на окружающую среду (ОВОС): II – III кварталы 2020 года.</text:p>
      <text:p text:style-name="Text_20_body">Общественные обсуждения организуются в форме опроса с 23 июня по 03 июля 2020 года.</text:p>
      <text:p text:style-name="Text_20_body">Материалы проектной документации «Мероприятия по охране окружающей среды», с учетом ОВОС, доступны для ознакомления общественности и подачи письменных замечаний и предложений с 22 мая по 22 июня 2020 года по адресу:</text:p>
      <text:p text:style-name="Text_20_body">-     г. Москва, Москва, 7 ул. Покровка, 45, стр. 1, (с 8.00 до 17.00);</text:p>
      <text:p text:style-name="Text_20_body">-     на официальном сайте ЗАО «Сетьстрой» (<text:a xlink:type="simple" xlink:href="https://owa.mos.ru/owa/redir.aspx?REF=8BF3eiW8P7iE9i4BUOZJodW1n8lhurrwfT57aAZBaGmM5Mk9JP7XCAFodHRwOi8vd3d3LnNldGlzdHJvaS5ydS8." office:name=""><text:span text:style-name="Definition">http://www.setistroi.ru</text:span></text:a>).</text:p>
      <text:p text:style-name="Text_20_body">-     на официальном сайте префектуры ЮАО (<text:a xlink:type="simple" xlink:href="https://owa.mos.ru/owa/redir.aspx?REF=HKzDdL_8q74z6ez5HeLUiZJbudvKkD9byVDdHVSIQTOkC8o9JP7XCAFodHRwOi8vdWFvLm1vcy5ydQ.." office:name=""><text:span text:style-name="Definition">http://uao.mos.ru</text:span></text:a>).</text:p>
      <text:p text:style-name="Text_20_body">Кроме того прием замечаний и предложений в электронном виде будет осуществляться по адресам электронной почты: <text:a xlink:type="simple" xlink:href="https://owa.mos.ru/owa/redir.aspx?REF=-4C0Od8wMDVbdIBokYbSffe0y647Z5dJUs5LDJURSqmkC8o9JP7XCAFtYWlsdG86aW5mb0BzZXRpc3Ryb2kucnU." office:name=""><text:span text:style-name="Definition">info@setistroi.ru</text:span></text:a> (ЗАО «Сетьстрой); <text:a xlink:type="simple" xlink:href="https://owa.mos.ru/owa/redir.aspx?REF=rF-_-7ggtOiF-8WOJGyRvvMP7a1ae3VPoTMrbrcBFxekC8o9JP7XCAFtYWlsdG86SWx5dWtoaW5BQTFAbW9zLnJ1" office:name=""><text:span text:style-name="Definition">IlyukhinAA1@mos.ru</text:span></text:a> (УР Москворечье-Сабурово); <text:a xlink:type="simple" xlink:href="https://owa.mos.ru/owa/redir.aspx?REF=5hy4bKrZB21D-M8wIa8J6sL5Bo7TmtAfwZuu8DsANKakC8o9JP7XCAFtYWlsdG86dGFyYXNvdmEtaW5AbW9zLnJ1" office:name=""><text:span text:style-name="Definition">tarasova-in@mos.ru</text:span></text:a> (УР Орехово-Борисово Северное); <text:a xlink:type="simple" xlink:href="https://owa.mos.ru/owa/redir.aspx?REF=kwOY1D1zepp57HxQvCIr-ya5C7XNdxWdQD-d0xsnNIikC8o9JP7XCAFtYWlsdG86VXNrb3ZhRUFAbW9zLnJ1" office:name=""><text:span text:style-name="Definition">UskovaEA@mos.ru</text:span></text:a> (УР Царицыно).</text:p>
      <text:p text:style-name="Text_20_body">Заполнить опросные листы (зарегистрировать заполненные опросные листы) можно в период проведения опроса с 23 июня по 03 июля 2020 г. по адресу: г. Москва, ул. Покровка, 45, стр. 1. Также заполненные опросные листы принимаются в электронном виде в вышеуказанные сроки по адресам электронной почты: <text:a xlink:type="simple" xlink:href="https://owa.mos.ru/owa/redir.aspx?REF=-4C0Od8wMDVbdIBokYbSffe0y647Z5dJUs5LDJURSqmkC8o9JP7XCAFtYWlsdG86aW5mb0BzZXRpc3Ryb2kucnU." office:name=""><text:span text:style-name="Definition">info@setistroi.ru</text:span></text:a>; <text:a xlink:type="simple" xlink:href="https://owa.mos.ru/owa/redir.aspx?REF=TGAyxcooZEV2I1p_SmpUFhQT3enkkRXWihG8JnVrM0a8Mso9JP7XCAFtYWlsdG86c29tc2JAbW9zLnJ1" office:name=""><text:span text:style-name="Definition">somsb@mos.ru</text:span></text:a>; <text:a xlink:type="simple" xlink:href="https://owa.mos.ru/owa/redir.aspx?REF=tERztogGb3ZoeCScymW-7KyzGWF4XYmSwMcnZ7okA0O8Mso9JP7XCAFtYWlsdG86c29uYnJAbW9zLnJ1" office:name=""><text:span text:style-name="Definition">sonbr@mos.ru</text:span></text:a>; <text:a xlink:type="simple" xlink:href="https://owa.mos.ru/owa/redir.aspx?REF=5u8J9QgIeVLS5jLOqD38weKTdVC4na9DLoLscw3t57y8Mso9JP7XCAFtYWlsdG86c290c3JAbW9zLnJ1" office:name=""><text:span text:style-name="Definition">sotsr@mos.ru</text:span></text:a>. Опросные листы доступны для скачивания на официальных сайтах ЗАО «Сетьстрой» (<text:a xlink:type="simple" xlink:href="https://owa.mos.ru/owa/redir.aspx?REF=Ins4QXzIv-SUS52HeH3S8p0uiExzuH7PsRv-mk2lPOi8Mso9JP7XCAFodHRwOi8vd3d3LnNldGlzdHJvaS5ydS8." office:name=""><text:span text:style-name="Definition">http://www.setistroi.ru</text:span></text:a>) и префектуры ЮАО (<text:a xlink:type="simple" xlink:href="https://owa.mos.ru/owa/redir.aspx?REF=cfGN2lbW7yI4KDaLumpjWbp5FppG0jyZxrHp8b4sHNG8Mso9JP7XCAFodHRwOi8vdWFvLm1vcy5ydQ.." office:name=""><text:span text:style-name="Definition">http://uao.mos.ru</text:span></text:a>).</text:p>
      <text:p text:style-name="Text_20_body">Регистрация опросных листов производится секретарем общественных обсуждений путем присвоения номера опросного листа, заверенных подписью.</text:p>
      <text:p text:style-name="Text_20_body">Прием и документирование письменных замечаний и предложений будет осуществляться заказчиком в течение 30 дней после окончания общественного обсуждения, до 03 августа 2020 года, по вышеуказанным адресам.</text:p>
      <text:p text:style-name="Text_20_body"><text:line-break/></text:p>
      <text:p text:style-name="Text_20_body">Адрес страницы: <text:a xlink:type="simple" xlink:href="http://moskvoreche-saburovo.mos.ru/public-hearings/detail/8913374.html" office:name=""><text:span text:style-name="Definition">http://moskvoreche-saburovo.mos.ru/public-hearings/detail/8913374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1T09:48:25Z</meta:creation-date>
    <dc:date>2023-05-21T09:48:25Z</dc:date>
  </office:meta>
</office:document-meta>
</file>