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-проекта-благоустройства-пешеходной-зоны-променад-в-сабурово"/>Оповещение о проведении общественных обсуждений проекта благоустройства пешеходной зоны "Променад в Сабурово"<text:bookmark-end text:name="оповещение-о-проведении-общественных-обсуждений-проекта-благоустройства-пешеходной-зоны-променад-в-сабурово"/></text:h>
      <text:p text:style-name="First_20_paragraph">05.12.2019</text:p>
      <text:p text:style-name="Text_20_body"><text:line-break/></text:p>
      <text:p text:style-name="Text_20_body">Адрес страницы: <text:a xlink:type="simple" xlink:href="http://moskvoreche-saburovo.mos.ru/public-hearings/detail/8542012.html" office:name=""><text:span text:style-name="Definition">http://moskvoreche-saburovo.mos.ru/public-hearings/detail/854201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8:24:06Z</meta:creation-date>
    <dc:date>2023-07-02T18:24:06Z</dc:date>
  </office:meta>
</office:document-meta>
</file>