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26.11.19"/>ОПОВЕЩЕНИЕ О ПРОВЕДЕНИИ ПУБЛИЧНЫХ СЛУШАНИЙ 26.11.19<text:bookmark-end text:name="оповещение-о-проведении-публичных-слушаний-26.11.19"/></text:h>
      <text:p text:style-name="First_20_paragraph">08.11.2019</text:p>
      <text:p text:style-name="Text_20_body">На публичные слушания представляется:</text:p>
      <text:p text:style-name="Text_20_body"> </text:p>
      <text:p text:style-name="Text_20_body">В районе Москворечье-Сабурово проект внесения изменения в правила землепользования и застройки города Москвы в отношении территории по адресу: 1-й Варшавский проезд, вл. 1А, стр. 3 (кадастровый № 77:05:0005003:5937).</text:p>
      <text:p text:style-name="Text_20_body"> </text:p>
      <text:p text:style-name="Text_20_body">Период проведения экспозиции: с 15.11.2019 по 21.11.2019 (включительно) в помещении управы района Москворечье-Сабурово города Москвы по адресу: Пролетарский проспект, дом 7.</text:p>
      <text:p text:style-name="Text_20_body">Время работы экспозиции: в будние дни (15.11, 18.11, 19.11, 20.11, 21.11) с 11.00 до 19.00.</text:p>
      <text:p text:style-name="Text_20_body">В выходные дни (16.11 и 17.11) – с 10.00 до 15.00.</text:p>
      <text:p text:style-name="Text_20_body">Во время проведения экспозиции проводится консультация по указанному проекту - 15.11.2019 и 18.11.2019 с 16.00 до 19.00.</text:p>
      <text:p text:style-name="Text_20_body"> </text:p>
      <text:p text:style-name="Text_20_body">Собрание участников публичных слушаний: 26.11.2019 в 19.00 в помещении ГБУДО города Москвы «Детская школа искусств имени С.Т. Рихтера» по адресу: Каширское шоссе, дом 42 корпус 3.</text:p>
      <text:p text:style-name="Text_20_body">Время начала регистрации – с 18.00.</text:p>
      <text:p text:style-name="Text_20_body"> </text:p>
      <text:p text:style-name="Text_20_body"> </text:p>
      <text:p text:style-name="Text_20_body"> </text:p>
      <text:p text:style-name="Text_20_body">В период проведения публичных слушаний участники публичных слушаний имеют право представить свои предложения и замечания по обсуждаемым проектам посредством:</text:p>
      <text:p text:style-name="Text_20_body">- записи предложений и  замечаний в период работы  экспозиции;</text:p>
      <text:p text:style-name="Text_20_body">- выступления на собрании  участников публичных слушаний;</text:p>
      <text:p text:style-name="Text_20_body">- внесения записи в  книгу (журнал) регистрации  участвующих в собрании участников публичных слушаний;</text:p>
      <text:p text:style-name="Text_20_body">- подачи в ходе собрания  письменных предложений и 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  окружную комиссию.</text:p>
      <text:p text:style-name="Text_20_body"> </text:p>
      <text:p text:style-name="Text_20_body">Окружная комиссия ЮАО: 115280, Москва, улица Автозаводская, дом 10, телефоны: 8-495-675-86-18, 8-495-675-73-68, blokhinsi@mos.ru.</text:p>
      <text:p text:style-name="Text_20_body">Информационные материалы по проектам будут размещены с 15.11.2019 на сайте префектуры ЮАО <text:a xlink:type="simple" xlink:href="https://owa.mos.ru/owa/redir.aspx?REF=OC2UbS-1lLXvWvBRiNYK-0N6YUzLN2r2-CU13B4_zRgEceW7J2TXCAFodHRwOi8vd3d3LnVhby5tb3MucnU." office:name=""><text:span text:style-name="Definition">uao.mos.ru</text:span></text:a> в разделе «Окружная комиссия по вопросам градостроительства, землепользования и застройки».</text:p>
      <text:p text:style-name="Text_20_body"> </text:p>
      <text:p text:style-name="Text_20_body">Окружная комиссия по вопросам</text:p>
      <text:p text:style-name="Text_20_body">градостроительства, землепользования</text:p>
      <text:p text:style-name="Text_20_body">и застройки при Правительстве Москвы в ЮАО</text:p>
      <text:p text:style-name="Text_20_body"><text:line-break/></text:p>
      <text:p text:style-name="Text_20_body">Адрес страницы: <text:a xlink:type="simple" xlink:href="http://moskvoreche-saburovo.mos.ru/public-hearings/detail/8475174.html" office:name=""><text:span text:style-name="Definition">http://moskvoreche-saburovo.mos.ru/public-hearings/detail/847517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5T17:17:45Z</meta:creation-date>
    <dc:date>2024-07-05T17:17:45Z</dc:date>
  </office:meta>
</office:document-meta>
</file>