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в-управе-района-москворечье-сабурово-города-москвы-19-ноября-2019-в-19.00"/>Оповещение о проведении общественных обсуждений в управе района Москворечье-Сабурово города Москвы 19 ноября 2019 в 19.00<text:bookmark-end text:name="оповещение-о-проведении-общественных-обсуждений-в-управе-района-москворечье-сабурово-города-москвы-19-ноября-2019-в-19.00"/></text:h>
      <text:p text:style-name="First_20_paragraph">18.10.2019</text:p>
      <text:p text:style-name="Text_20_body">На общественные обсуждения представляются материалы обоснования лицензии (включая материалы оценки воздействия на окружающую среду) на осуществление деятельности в области использования атомной энергии «Эксплуатация ядерной установки – комплекса сооружений, предназначенных для производства, использования, переработки и хранения ядерных материалов, промышленная площадка ФГУП «РАДОН» г. Москва».</text:p>
      <text:p text:style-name="Text_20_body">Цель намечаемой деятельности: обеспечение безопасной эксплуатации ядерной установки, подготовка к выводу из эксплуатации ядерной установки.</text:p>
      <text:p text:style-name="Text_20_body">Тема обсуждений: материалы обоснования лицензии на осуществление деятельности в области использования атомной энергии «Эксплуатация ядерной установки – комплекса сооружений, предназначенных для производства, использования, переработки и хранения ядерных материалов, промышленная площадка ФГУП «РАДОН» г. Москва».</text:p>
      <text:p text:style-name="Text_20_body">Место осуществления деятельности: промышленная площадка ФГУП «РАДОН», г. Москва, Каширское шоссе, дом  33.</text:p>
      <text:p text:style-name="Text_20_body">Заказчик: ФГУП «РАДОН», 119121, город Москва, 7-й Ростовский переулок, дом 2/14, телефон: 8-495-545-57-67, e-mail: info@radon.ru.</text:p>
      <text:p text:style-name="Text_20_body">Примерный срок проведения оценки воздействия на окружающую среду: IV квартал 2019 года.</text:p>
      <text:p text:style-name="Text_20_body">Консультации специалиста: с понедельника по пятницу с 09.00 до 18.00, телефон: 8-915-010-71-14, е-mail: <text:a xlink:type="simple" xlink:href="https://owa.mos.ru/owa/redir.aspx?REF=RI6yG1O6E1af6hQ0Ko65Mt_lVDTYDiZ-pyfDPyKmzoUPVUsBvVPXCAFtYWlsdG86ZXZzZWVua292YUBuaWlwZS5jb20." office:name=""><text:span text:style-name="Definition">evseenkova@niipe.com</text:span></text:a> (контактное лицо – Евсеенкова Татьяна Андреевна); 8-495-545-57-33, доб. 631, e-mail: <text:a xlink:type="simple" xlink:href="https://owa.mos.ru/owa/redir.aspx?REF=24vhb1_1n6DioRjEQtcH98ILZ6xKaR4rbfQfAJ6XoLwPVUsBvVPXCAFtYWlsdG86QWxZdUxhcHNoaW5AcmFkb24ucnU." office:name=""><text:span text:style-name="Definition">AlYuLapshin@radon.ru</text:span></text:a> (контактное лицо – Лапшин Александр Юрьевич).</text:p>
      <text:p text:style-name="Text_20_body">Предполагаемая форма общественного обсуждения: общественные обсуждения в форме собрания участников.</text:p>
      <text:p text:style-name="Text_20_body">Общественные обсуждения организуются в форме собрания участников общественных обсуждений 19 ноября 2019 в 19.00 в помещении ГБУК города Москвы «КЦ Москворечье» по адресу: Каширское шоссе, дом 52.</text:p>
      <text:p text:style-name="Text_20_body">Время начала регистрации участников общественных обсуждений с 18.00.Форма представления замечаний и предложений – направляется письменно Заказчику с пометкой для общественных обсуждений по материалам обоснования лицензии (включая материалы оценки воздействия на окружающую среду) на осуществление деятельности в области использования атомной энергии «Эксплуатация ядерной установки – комплекса сооружений, предназначенных для производства, использования, переработки и хранения ядерных материалов, промышленная площадка ФГУП «РАДОН» г. Москва».</text:p>
      <text:p text:style-name="Text_20_body">Материалы обоснования лицензии, включая ОВОС и Техническое задание на ОВОС будут размещены на официальном сайте префектуры Южного административного округа (uao.mos.ru), сайте управы района Москворечье-Сабурово (moskvoreche-saburovo.mos.ru) и сайте ФГУП «Радон» (<text:a xlink:type="simple" xlink:href="https://owa.mos.ru/owa/redir.aspx?REF=10CL9_ZM3HyUFURMpAMfzqVHbe2WjwyllsMsX2TlougPVUsBvVPXCAFodHRwOi8vd3d3LnJhZG9uLnJ1" office:name=""><text:span text:style-name="Definition">www.radon.ru</text:span></text:a>) не позднее 05.11.2019.</text:p>
      <text:p text:style-name="Text_20_body">Кроме того, материалы обоснования лицензии, включая ОВОС и Техническое задание на ОВОС, доступны для ознакомления общественности и подачи письменных замечаний с 18 октября по 23 декабря 2019 года по адресу: город Москва, улица Большая Ордынка, дом 29, стр. 1, каб. 107 Научно-исследовательский институт проблем экологии, телефон: 8-495-953-72-94, ежедневно с 9.00 до 18.00, кроме субботы и воскресенья.</text:p>
      <text:p text:style-name="Text_20_body"><text:line-break/></text:p>
      <text:p text:style-name="Text_20_body">Адрес страницы: <text:a xlink:type="simple" xlink:href="http://moskvoreche-saburovo.mos.ru/public-hearings/detail/8429411.html" office:name=""><text:span text:style-name="Definition">http://moskvoreche-saburovo.mos.ru/public-hearings/detail/842941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21:17:29Z</meta:creation-date>
    <dc:date>2023-07-08T21:17:29Z</dc:date>
  </office:meta>
</office:document-meta>
</file>