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ые-обсуждения-в-форме-опроса-с-27-мая-2023г.-по-25-июня-2023г"/>Общественные обсуждения в форме опроса с 27 мая 2023г. по 25 июня 2023г<text:bookmark-end text:name="общественные-обсуждения-в-форме-опроса-с-27-мая-2023г.-по-25-июня-2023г"/></text:h>
      <text:p text:style-name="First_20_paragraph">15.05.2023</text:p>
      <text:p text:style-name="Text_20_body"><text:span text:style-name="T1">Уведомление о проведении общественных обсуждений</text:span></text:p>
      <text:p text:style-name="Text_20_body"><text:span text:style-name="T1">материалов обоснования лицензии на осуществление деятельности в области использования атомной энергии «Вывод из эксплуатации радиохимических производств (корпусы №№ 1, 2, 3, 9А, 9Б, 13, 26), промышленная площадка Московского филиала ФГУП «РАДОН», включая предварительные материалы оценки воздействия</text:span></text:p>
      <text:p text:style-name="Text_20_body"><text:span text:style-name="T1">на окружающую среду</text:span></text:p>
      <text:p text:style-name="Text_20_body"> </text:p>
      <text:p text:style-name="Text_20_body"> В соответствии с приказом Минприроды России от 01.12.2020 №999 «Об утверждении требований к материалам оценки воздействия на окружающую среду» уведомляем о проведении общественных обсуждений материалов обоснования лицензии на осуществление деятельности в области использования атомной энергии «Вывод из эксплуатации радиохимических производств (корпусы №№ 1, 2, 3, 9А, 9Б, 13, 26), промышленная площадка  Московского филиала ФГУП «РАДОН», включая предварительные материалы оценки воздействия на окружающую среду.</text:p>
      <text:p text:style-name="Text_20_body"><text:span text:style-name="T1">Заказчик:</text:span> Федеральное государственное унитарное предприятие «Объединённый эколого-технологический и научно-исследовательский центр по обезвреживанию РАО и охране окружающей среды» (ФГУП «РАДОН»), 119121, г. Москва, 7-й Ростовский пер., 2/14, ОГРН: 1037739303612, ИНН: 7704009700, телефон/факс: +7(495)545-57-67, e-mail: <text:span text:style-name="T2">info@radon.ru.</text:span></text:p>
      <text:p text:style-name="Text_20_body"><text:span text:style-name="T1">Исполнитель:</text:span> Автономная некоммерческая организация «Научно-исследовательский институт проблем экологии» (НИИПЭ), 119017, г. Москва, ул. Большая Ордынка д.29 стр.1, ОГРН: 1127799021460, ИНН: 7705521140, тел. +7(495)953-73-49, эл. почта: <text:a xlink:type="simple" xlink:href="mailto:info@niipe.com" office:name=""><text:span text:style-name="Definition">info@niipe.com</text:span></text:a>.</text:p>
      <text:p text:style-name="Text_20_body"><text:span text:style-name="T1">Орган местного самоуправления, ответственный за организацию общественных обсуждений:</text:span> Управа района Москворечье-Сабурово города Москвы. Юридический/Фактический адрес: 115522, г. Москва, Пролетарский просп., д.7, тел. 8-499-323-62-26, e-mail: <text:a xlink:type="simple" xlink:href="mailto:%20somsb@mos.ru" office:name=""><text:span text:style-name="Definition">somsb@mos.ru</text:span></text:a>.</text:p>
      <text:p text:style-name="Text_20_body"><text:span text:style-name="T1">Наименование планируемой (намечаемой) хозяйственной и иной деятельности:</text:span> Вывод из эксплуатации радиохимических производств (корпусы №№ 1, 2, 3, 9А, 9Б, 13, 26), промышленная площадка Московского филиала ФГУП «РАДОН».</text:p>
      <text:p text:style-name="Text_20_body"><text:span text:style-name="T1">Цель планируемой (намечаемой) хозяйственной и иной деятельности:</text:span> уменьшение потенциальной радиационной опасности для персонала и населения.</text:p>
      <text:p text:style-name="Text_20_body"><text:span text:style-name="T1">Предварительное место реализации планируемой (намечаемой) хозяйственной и иной деятельности:</text:span> г. Москва, Каширское шоссе, владение 33.</text:p>
      <text:p text:style-name="Text_20_body"><text:span text:style-name="T1">Планируемые сроки проведения оценки воздействия на окружающую среду:</text:span> с 15 апреля 2023 года по 1 сентября 2023 года.</text:p>
      <text:p text:style-name="Text_20_body"><text:span text:style-name="T1">Место и сроки доступности материалов объекта общественного обсуждения:</text:span> в период с 27.05.2023г. по 25.06.2023г. на официальных сайтах:</text:p>
      <text:p text:style-name="Text_20_body">-         ФГУП «РАДОН»: <text:a xlink:type="simple" xlink:href="http://www.radon.ru/" office:name=""><text:span text:style-name="Definition">www.radon.ru</text:span></text:a>;</text:p>
      <text:p text:style-name="Text_20_body">-         Управы района Москворечье-Сабурово города Москвы: https://moskvoreche-saburovo.mos.ru.</text:p>
      <text:p text:style-name="Text_20_body"><text:span text:style-name="T1">Предполагаемая форма и срок проведения общественных обсуждений:</text:span> опрос в период с 27.05.2023г. по 25.06.2023г.</text:p>
      <text:p text:style-name="Text_20_body">Опросные листы доступны для скачивания на официальных сайтах:</text:p>
      <text:p text:style-name="Text_20_body">- ФГУП «РАДОН»: <text:span text:style-name="T2">www.radon.ru</text:span> (в разделе «Экология» - «Общественные обсуждения»);</text:p>
      <text:p text:style-name="Text_20_body">- Управы района Москворечье-Сабурово города Москвы: <text:a xlink:type="simple" xlink:href="https://moskvoreche-saburovo.mos.ru/public-hearings/materials-for-public-hearings-and-public-discussions/detail/11605468.htmll" office:name=""><text:span text:style-name="Definition">https://moskvoreche-saburovo.mos.ru/public-hearings/materials-for-public-hearings-and-public-discussions/detail/11605468.html</text:span></text:a> (в разделе «Публичные слушания и общественные обсуждения»).</text:p>
      <text:p text:style-name="Text_20_body">Сбор опросных листов осуществляется в электронном виде по адресу электронной почты Заказчика: <text:a xlink:type="simple" xlink:href="mailto:radon.oobsuzdenia@gmail" office:name=""><text:span text:style-name="Definition">radon.oobsuzdenia@gmail</text:span></text:a>.com.</text:p>
      <text:p text:style-name="Text_20_body"><text:span text:style-name="T1">Форма представления замечаний и предложений</text:span>: письменные замечания и предложения к материалам обоснования лицензии, включая предварительные материалы оценки воздействия на окружающую среду можно направить с момента доступности указанной документации по адресу электронный почты Заказчика: <text:a xlink:type="simple" xlink:href="mailto:radon.oobsuzdenia@gmail" office:name=""><text:span text:style-name="Definition">radon.oobsuzdenia@gmail</text:span></text:a>.com.</text:p>
      <text:p text:style-name="Text_20_body"><text:span text:style-name="T1">Контактные данные ответственных лиц:</text:span></text:p>
      <text:p text:style-name="Text_20_body">- со стороны Управы района Москворечье-Сабурово города Москвы: Аполонская Марина Игоревна – заместитель главы Управы, тел.:8(499)782-88-35, e-mail: <text:a xlink:type="simple" xlink:href="mailto:%20somsb@mos.ru" office:name=""><text:span text:style-name="Definition">somsb@mos.ru</text:span></text:a>.</text:p>
      <text:p text:style-name="Text_20_body">- со стороны Заказчика: ФГУП «РАДОН»: Лапшин Александр Юрьевич, тел.: (495) 669-46-46, доб. 947, е-mail: <text:span text:style-name="T2">AlYuLapshin@radon.ru</text:span>.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public-hearings/detail/11586280.html" office:name=""><text:span text:style-name="Definition">http://moskvoreche-saburovo.mos.ru/public-hearings/detail/1158628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5T04:28:10Z</meta:creation-date>
    <dc:date>2024-05-15T04:28:10Z</dc:date>
  </office:meta>
</office:document-meta>
</file>