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е-участников-алкогольного-рынка"/>Внимание участников алкогольного рынка!<text:bookmark-end text:name="внимание-участников-алкогольного-рынка"/></text:h>
      <text:p text:style-name="First_20_paragraph">15.01.2019</text:p>
      <text:p text:style-name="Text_20_body"><text:span text:style-name="T1">С 1 по 20 января 2019 года</text:span> проводится декларационная кампания <text:span text:style-name="T1">за 4 квартал 2018 года.</text:span></text:p>
      <text:p text:style-name="Text_20_body">Декларации об  объеме  розничной  продажи  алкогольной продукции  и  спиртосодержащей непищевой продукции, с содержанием этилового спирта более 25 процентов  по  форме 11, декларации  об  объеме  розничной  продажи  пива  и пивных напитков, сидра, пуаре, медовухи по  форме   12  за 4 квартал 2018 года необходимо подать <text:span text:style-name="T1">до 20 января 2019 года </text:span><text:span text:style-name="T2">на региональную площадку города Москвы</text:span><text:span text:style-name="T1"> в информационной системе Федеральной службы по регулированию алкогольного рынка</text:span> <text:a xlink:type="simple" xlink:href="https://service.fsrar.ru/" office:name=""><text:span text:style-name="Definition"><text:span text:style-name="T1">https://service.fsrar.ru/</text:span></text:span></text:a> <text:span text:style-name="T1">исключительно в форме электронного документа</text:span>.</text:p>
      <text:p text:style-name="Text_20_body"><text:span text:style-name="T1">Просим обратить внимание на выбор региона регистрации Вашей организации при представлении декларации.</text:span></text:p>
      <text:p text:style-name="Text_20_body">Организации, имеющие лицензию <text:span text:style-name="T1">на розничную продажу алкогольной продукции при оказании услуг общественного питания</text:span>, зарегистрированные на территории города Москвы представляют декларации по форме 11, а также по форме 12 при наличии оборота пива и пивных напитков.</text:p>
      <text:p text:style-name="Text_20_body">Организации, имеющие лицензию <text:span text:style-name="T1">на розничную продажу алкогольной продукции</text:span>, при наличии оборота пива и пивных напитков, сидра, пуаре, медовухи,  а также организации и индивидуальные предприниматели, осуществляющие розничную продажу исключительно пива и пивных напитков, сидра, пуаре, медовухи, обязаны представлять декларации по форме 12. </text:p>
      <text:p text:style-name="Text_20_body">Представление деклараций по форме 11 является прямой обязанностью юридического лица, имеющего действующую лицензию на розничную продажу алкогольной продукции при оказании услуг общественного питания, до момента окончания срока действия лицензии в независимости осуществляет или нет лицензионную деятельность юридическое лицо, приостановлена ли лицензия.</text:p>
      <text:p text:style-name="Text_20_body">Организациями, имевшими   в  отчетном  периоде действующие лицензии,    декларации представляются  в  установленном  действующим  законодательством  порядке, при отсутствии в  отчетном периоде оборота алкогольной  продукции в  декларациях указываются нулевые показатели.</text:p>
      <text:p text:style-name="Text_20_body">Департаментом торговли и услуг города Москвы осуществляется государственный контроль за представлением деклараций об объеме розничной продажи алкогольной и спиртосодержащей продукции  в рамках исполнения постановления Правительства Москвы от 6 апреля 2017 г. № 176-ПП «Об осуществлении государственного контроля за представлением деклараций об объеме розничной продажи алкогольной и спиртосодержащей продукции».</text:p>
      <text:p text:style-name="Text_20_body">За нарушение требований законодательства в части нарушения порядка и сроков представления деклараций, предусмотрены следующие меры ответственности.</text:p>
      <text:p text:style-name="Text_20_body">В соответствии со ст.15.13 КоАП РФ предусмотрена административная ответственность за искажение информации и (или) нарушение порядка и сроков представление деклараций в виде наложения административного штрафа в размере от 5-ти до 10-ти тысяч рублей на должностных лиц, от 50-ти до 100 тысяч рублей на юридических лиц.</text:p>
      <text:p text:style-name="Text_20_body">Согласно требованиям статьи 14, п.1 ст. 20, ст. 26 Федерального закона от 22.11.1995 г. № 171-ФЗ  лицензия на розничную продажу алкогольной продукции аннулируется решением суда в случае уклонения от подачи деклараций, повторного в течение одного года несвоевременного представления деклараций в лицензирующий орган.</text:p>
      <text:p text:style-name="Text_20_body">Основанием для отказа в предоставлении государственной услуги при продлении/переоформлении лицензии, согласно п.п. 9, 17 статьи 19  171 Федерального закона, п. 2.11.1.2 Административного регламента, утвержденного постановлением Правительства Москвы от 21.02.2012 № 59-ПП, является искажение и (или) непредставление в установленные сроки декларации об объеме розничной продажи алкогольной продукции.</text:p>
      <text:p text:style-name="Text_20_body"> </text:p>
      <text:p text:style-name="Text_20_body"><text:line-break/></text:p>
      <text:p text:style-name="Text_20_body">Адрес страницы: <text:a xlink:type="simple" xlink:href="http://moskvoreche-saburovo.mos.ru/presscenter/news/detail/7819209.html" office:name=""><text:span text:style-name="Definition">http://moskvoreche-saburovo.mos.ru/presscenter/news/detail/7819209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2T10:44:10Z</meta:creation-date>
    <dc:date>2023-05-22T10:44:10Z</dc:date>
  </office:meta>
</office:document-meta>
</file>