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асибо-за-наше-счастливое-детство"/>Спасибо за наше счастливое детство!<text:bookmark-end text:name="спасибо-за-наше-счастливое-детство"/></text:h>
      <text:p text:style-name="First_20_paragraph">15.05.2018</text:p>
      <text:p text:style-name="Text_20_body">Руководством и профсоюзной организацией Главного управления ПФР № 8 по г. Москве и Московской области организована выставка детского прикладного искусства «Подвиг ваш бессмертен», посвященная 73-й годовщине Победы в Великой Отечественной войне. </text:p>
      <text:p text:style-name="Text_20_body"><text:line-break/></text:p>
      <text:p text:style-name="Text_20_body">В выставке приняли участие дети и подростки от 3 до 18 лет работников всех управлений Главка. </text:p>
      <text:p text:style-name="Text_20_body"><text:line-break/></text:p>
      <text:p text:style-name="Text_20_body">На выставке были представлены работы в следующих номинациях: </text:p>
      <text:p text:style-name="Text_20_body">- «Мое счастливое детство» (возраст от 3 до 6 лет); </text:p>
      <text:p text:style-name="Text_20_body"> - «Советский солдат – воин освободитель» (возраст от 7 до 12 лет);</text:p>
      <text:p text:style-name="Text_20_body"> - «Россия - моя Родина» (возраст от 13 до 18). </text:p>
      <text:p text:style-name="Text_20_body"><text:line-break/></text:p>
      <text:p text:style-name="Text_20_body">Все участники выставки отмечены Благодарственными письмами и призами руководства Главного управления ПФР № 8.</text:p>
      <text:p text:style-name="Text_20_body"><text:line-break/></text:p>
      <text:p text:style-name="Text_20_body">Адрес страницы: <text:a xlink:type="simple" xlink:href="http://moskvoreche-saburovo.mos.ru/presscenter/news/detail/7327258.html" office:name=""><text:span text:style-name="Definition">http://moskvoreche-saburovo.mos.ru/presscenter/news/detail/7327258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5:22:40Z</meta:creation-date>
    <dc:date>2023-06-28T15:22:40Z</dc:date>
  </office:meta>
</office:document-meta>
</file>