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фр-внес-свой-вклад-в-народную-акцию-бессмертный-полк"/>ПФР внес свой вклад в народную акцию «Бессмертный полк»<text:bookmark-end text:name="пфр-внес-свой-вклад-в-народную-акцию-бессмертный-полк"/></text:h>
      <text:p text:style-name="First_20_paragraph">15.05.2018</text:p>
      <text:p text:style-name="Text_20_body">Месяц май для граждан нашей страны ассоциируется с Великой Победой, когда мы отдаем дань памяти участникам Великой Отечественной войны.</text:p>
      <text:p text:style-name="Text_20_body"><text:line-break/></text:p>
      <text:p text:style-name="Text_20_body">Главное управление ПФР № 8 по г. Москве и Московской области, которое обслуживает население Южного административного округа Москвы и Ленинского муниципального района Московской области, внесло свою лепту в народную акцию «Бессмертный полк», организовав стенд с одноименным названием. На нем представлены фотографии отцов и дедов сотрудников Главка - участников военных действий 1941-1945 гг, наградные листы, ордена, медали и описание их подвигов. </text:p>
      <text:p text:style-name="Text_20_body"><text:line-break/></text:p>
      <text:p text:style-name="Text_20_body">Пока мы помним – они с нами.</text:p>
      <text:p text:style-name="Text_20_body"><text:line-break/></text:p>
      <text:p text:style-name="Text_20_body">Адрес страницы: <text:a xlink:type="simple" xlink:href="http://moskvoreche-saburovo.mos.ru/presscenter/news/detail/7327248.html" office:name=""><text:span text:style-name="Definition">http://moskvoreche-saburovo.mos.ru/presscenter/news/detail/732724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18:05:46Z</meta:creation-date>
    <dc:date>2023-06-08T18:05:46Z</dc:date>
  </office:meta>
</office:document-meta>
</file>