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ь-чем-тебя-порадует-старость"/>Молодежь, чем тебя порадует старость?<text:bookmark-end text:name="молодежь-чем-тебя-порадует-старость"/></text:h>
      <text:p text:style-name="First_20_paragraph">04.05.2018</text:p>
      <text:p text:style-name="Text_20_body">Один из самых часто встречающихся ответов на этот вопрос – достойная пенсия. И формируется она строго с того момента, когда ты начинаешь работать. </text:p>
      <text:p text:style-name="Text_20_body">Получи СНИЛС и устройся на официальную работу (временную или постоянную) по договору или по трудовой книжке. </text:p>
      <text:p text:style-name="Text_20_body">• Чем выше официальная заработная плата, с которой отчисляются пенсионный страховые взносы, тем солиднее будет пенсия.</text:p>
      <text:p text:style-name="Text_20_body"> • Чем дольше ты работаешь, тем больше трудовой стаж и тем дольше работодатель перечисляет страховые взносы на твой лицевой пенсионный счет. </text:p>
      <text:p text:style-name="Text_20_body">• Военная служба по призыву засчитывается в трудовой стаж. </text:p>
      <text:p text:style-name="Text_20_body">• Периоды ухода за детьми (до 1,5 лет каждого из четырех детей) засчитываются в трудовой стаж.</text:p>
      <text:p text:style-name="Text_20_body"> Размер максимальной ежемесячной заработной платы, с которой оплачиваются обязательные страховые взносы в пенсионную систему, например, в 2018 году составляет 85 083 руб. Этот размер регулируется государством и ежегодно обновляется в сторону увеличения. Итак, чтобы порадовать себя в старости достойной пенсией, принимай меры уже сейчас. </text:p>
      <text:p text:style-name="Text_20_body"><text:line-break/></text:p>
      <text:p text:style-name="Text_20_body"> ГУ ПФР № 8 по г. Москве и Московской области</text:p>
      <text:p text:style-name="Text_20_body"><text:line-break/></text:p>
      <text:p text:style-name="Text_20_body">Адрес страницы: <text:a xlink:type="simple" xlink:href="http://moskvoreche-saburovo.mos.ru/presscenter/news/detail/7308089.html" office:name=""><text:span text:style-name="Definition">http://moskvoreche-saburovo.mos.ru/presscenter/news/detail/730808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1:25Z</meta:creation-date>
    <dc:date>2023-06-28T15:21:25Z</dc:date>
  </office:meta>
</office:document-meta>
</file>