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плата-двух-пенсий-одновременно"/>Выплата двух пенсий одновременно<text:bookmark-end text:name="выплата-двух-пенсий-одновременно"/></text:h>
      <text:p text:style-name="First_20_paragraph">04.05.2018</text:p>
      <text:p text:style-name="Text_20_body">Отдельным категориям инвалидов предоставлено право на одновременное получение двух пенсий: им могут быть установлены государственная пенсия по инвалидности и страховая пенсия по старости. </text:p>
      <text:p text:style-name="Text_20_body">Право на получение двух пенсий имеют:</text:p>
      <text:p text:style-name="Text_20_body"> • граждане, ставшие инвалидами вследствие военной травмы;</text:p>
      <text:p text:style-name="Text_20_body"> • участники Великой Отечественной войны, указанные в подпунктах «а» – «ж» и «и» подпункта 1 пункта 1 статьи 2 Федерального закона от 12 января 1995 года №5-ФЗ «О ветеранах»; </text:p>
      <text:p text:style-name="Text_20_body">• граждане, награжденные знаком «Жителю блокадного Ленинграда».</text:p>
      <text:p text:style-name="Text_20_body"> • Кроме того, две пенсии могут быть установлены родителям военнослужащих, погибших (умерших) в период прохождения военной службы по призыву или умерших после увольнения с военной службы вследствие военной травмы, вдовам военнослужащих, погибших (умерших) в период прохождения военной службы по призыву, а также нетрудоспособным членам семей отдельных категорий граждан, пострадавших в результате катастрофы на Чернобыльской АЭС. </text:p>
      <text:p text:style-name="Text_20_body"><text:line-break/></text:p>
      <text:p text:style-name="Text_20_body">Для установления права на одновременное получение двух пенсий необходимо обратиться в территориальный орган ПФР по месту жительства. </text:p>
      <text:p text:style-name="Text_20_body"><text:line-break/></text:p>
      <text:p text:style-name="Text_20_body"> ГУ ПФР № 8 по г. Москве и Московской области</text:p>
      <text:p text:style-name="Text_20_body"><text:line-break/></text:p>
      <text:p text:style-name="Text_20_body">Адрес страницы: <text:a xlink:type="simple" xlink:href="http://moskvoreche-saburovo.mos.ru/presscenter/news/detail/7308022.html" office:name=""><text:span text:style-name="Definition">http://moskvoreche-saburovo.mos.ru/presscenter/news/detail/7308022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04:44:01Z</meta:creation-date>
    <dc:date>2023-08-02T04:44:01Z</dc:date>
  </office:meta>
</office:document-meta>
</file>