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шить-какой-объект-на-территории-района-стоит-отремонтировать-местным-жителям-помогут-новые-опции-активного-гражданина"/>Решить какой объект на территории района стоит отремонтировать, местным жителям помогут новые опции «Активного гражданина»<text:bookmark-end text:name="решить-какой-объект-на-территории-района-стоит-отремонтировать-местным-жителям-помогут-новые-опции-активного-гражданина"/></text:h>
      <text:p text:style-name="First_20_paragraph">27.01.2017</text:p>
      <text:p text:style-name="Text_20_body">В 2017 году по итогам голосования на сайте «Активный гражданин» в Москве благоустроят более 580 объектов. Об этом сообщается на портале мэра и правительства Москвы.</text:p>
      <text:p text:style-name="Text_20_body">В сообщении отмечается, что соответствующие референдумы запустили с 25 января. При этом участники проекта получат новые опции, например – смогут ознакомиться с расположением обсуждаемых объектов.</text:p>
      <text:p text:style-name="Text_20_body">Добавим, что 2016 году в Москворечье-Сабурове благоустроили несколько объектов. В частности, открыли новую пешеходную зону между домами №№3 и 7 по Пролетарскому проспекту. Здесь же появилась площадка для воркаута, детская зона, газоны, клумбы и освещение. Также в районе обновили площадку у дома №4, корпус 1, по Кантемировской улице и зону между домами №№55 и 57 по Каширскому шоссе. </text:p>
      <text:p text:style-name="Text_20_body"><text:line-break/></text:p>
      <text:p text:style-name="Text_20_body">Адрес страницы: <text:a xlink:type="simple" xlink:href="http://moskvoreche-saburovo.mos.ru/presscenter/news/detail/4783324.html" office:name=""><text:span text:style-name="Definition">http://moskvoreche-saburovo.mos.ru/presscenter/news/detail/4783324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1T05:28:23Z</meta:creation-date>
    <dc:date>2023-05-31T05:28:23Z</dc:date>
  </office:meta>
</office:document-meta>
</file>