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шинство-жителей-проголосовали-за-единое-расписание-работы-двух-районных-катков"/>Большинство жителей проголосовали за единое расписание работы двух районных катков<text:bookmark-end text:name="большинство-жителей-проголосовали-за-единое-расписание-работы-двух-районных-катков"/></text:h>
      <text:p text:style-name="First_20_paragraph">05.12.2016</text:p>
      <text:p text:style-name="Text_20_body">Большинство жителей Москворечья-Сабурова отдали свои голоса за единый режим работы двух катков на территории района. Опрос проводился на сайте «Активного гражданина».</text:p>
      <text:p text:style-name="Text_20_body">В частности, за работу площадки в зоне отдыха «Борисовские пруды» с 09:00 до 23:00 проголосовали свыше 64,54% жителей, при этом 14,33% хотели, чтобы каток работал с 08:00 до 22:00, а 13,34% опрошенных — с 09:00 до 21:00.</text:p>
      <text:p text:style-name="Text_20_body">Также население поддержало подобный вариант работы для площадки на Пролетарском проспекте. За режим работы с 09:00 до 23:00 здесь выступили 60,94% респондентов, в то время как режим работы с 08:00 до 22:00 и с 09:00 до 21:00 устраивает всего 15,42% и 15,05% опрошенных соответственно.</text:p>
      <text:p text:style-name="Text_20_body">«Всего в голосовании приняли участие более 170 тысяч москвичей из девяти округов. Здесь открылись почти 90 катков с искусственным покрытием, где можно заниматься даже при плюсовой температуре», — уточнили в пресс-службе «Активного гражданина».</text:p>
      <text:p text:style-name="Text_20_body"><text:line-break/></text:p>
      <text:p text:style-name="Text_20_body">Адрес страницы: <text:a xlink:type="simple" xlink:href="http://moskvoreche-saburovo.mos.ru/presscenter/news/detail/4361791.html" office:name=""><text:span text:style-name="Definition">http://moskvoreche-saburovo.mos.ru/presscenter/news/detail/436179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8:41Z</meta:creation-date>
    <dc:date>2023-06-28T15:18:41Z</dc:date>
  </office:meta>
</office:document-meta>
</file>