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власти-помогут-собственникам-310-домов-в-выборе-варианта-накопления-средств-на-капремонт"/>Столичные власти помогут собственникам 310 домов в выборе варианта накопления средств на капремонт<text:bookmark-end text:name="столичные-власти-помогут-собственникам-310-домов-в-выборе-варианта-накопления-средств-на-капремонт"/></text:h>
      <text:p text:style-name="First_20_paragraph">25.11.2016</text:p>
      <text:p text:style-name="Text_20_body">Столичные власти окажут консультационную помощь в выборе варианта накопления средств на капремонт собственникам 310 домов, активно участвовавшим в голосовании на портале «Активный гражданин».</text:p>
      <text:p text:style-name="Text_20_body">На <text:a xlink:type="simple" xlink:href="http://fond.mos.ru/special-account-of-an-apartment-building/list-houses-following-the-results-of-voting-on-the-portal-active-citizen/" office:name=""><text:span text:style-name="Definition">сайте Фонда капитального ремонта многоквартирных домов Москвы опубликован список. В него вошли 310 домов</text:span></text:a>, собственники которых приняли наиболее активное участие в голосовании на портале «Активный гражданин» по изменению формы накопления средств на капремонт. Опрос прошел в августе. В нем приняли участие 147 553 жителей Москвы. Из них 26,56% (39 190человек) проголосовали за получение помощи города при переходе на накопление средств на капитальный ремонт дома на специальном счете в банке. Собственники будут приглашены на встречу, где смогут задать интересующие их вопросы и подготовиться к проведению собрания собственников жилья.</text:p>
      <text:p text:style-name="Text_20_body">Ранее Москва упростила порядок изменения способа накопления средств на оплату капремонта. Теперь всего за три месяца можно перевести деньги из регионального фонда («общего котла») на специальный счет, открытый в банке для конкретного дома. Для этого необходимо принять решение на общем собрании собственников и направить протокол в адрес Регионального фонда капитального ремонта.</text:p>
      <text:p text:style-name="Text_20_body"><text:line-break/></text:p>
      <text:p text:style-name="Text_20_body">Адрес страницы: <text:a xlink:type="simple" xlink:href="http://moskvoreche-saburovo.mos.ru/presscenter/news/detail/4283181.html" office:name=""><text:span text:style-name="Definition">http://moskvoreche-saburovo.mos.ru/presscenter/news/detail/428318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12:16:41Z</meta:creation-date>
    <dc:date>2023-05-14T12:16:41Z</dc:date>
  </office:meta>
</office:document-meta>
</file>