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района-москворечье-сабурово-определили-режим-работы-катков"/>Жители района Москворечье-Сабурово определили режим работы катков<text:bookmark-end text:name="жители-района-москворечье-сабурово-определили-режим-работы-катков"/></text:h>
      <text:p text:style-name="First_20_paragraph">24.11.2016</text:p>
      <text:p text:style-name="Text_20_body">Жители Южного округа приняли участие в очередном опросе проекта «Активный гражданин». На этот раз они определяли режим работы катков с искусственным покрытием.</text:p>
      <text:p text:style-name="Text_20_body">Так, по мнению большинства, площадки для катания на коньках должны работать с 9 до 23 часов.</text:p>
      <text:p text:style-name="Text_20_body">Отметим, что на голосование были вынесены 14 катков на юге Москвы: на Загорьевской улице, в Востряковском проезде, в Проектируемом проезде, на Загородном шоссе, в Ореховом проезде, на улице Борисовские пруды, в Каширском проезде, на Затонной улице, на Симферопольском бульваре, в парковой зоне «Борисовские пруды», на Пролетарском проспекте, на Сумской улице, на Днепропетровской улице и на Россошанской улице.</text:p>
      <text:p text:style-name="Text_20_body"><text:line-break/></text:p>
      <text:p text:style-name="Text_20_body">Адрес страницы: <text:a xlink:type="simple" xlink:href="http://moskvoreche-saburovo.mos.ru/presscenter/news/detail/4275121.html" office:name=""><text:span text:style-name="Definition">http://moskvoreche-saburovo.mos.ru/presscenter/news/detail/4275121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17:37Z</meta:creation-date>
    <dc:date>2023-06-28T15:17:37Z</dc:date>
  </office:meta>
</office:document-meta>
</file>