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-на-борисовских-прудах-попал-в-опрос-активного-гражданина"/>Парк на Борисовских Прудах попал в опрос «Активного гражданина»<text:bookmark-end text:name="парк-на-борисовских-прудах-попал-в-опрос-активного-гражданина"/></text:h>
      <text:p text:style-name="First_20_paragraph">18.11.2016</text:p>
      <text:p text:style-name="Text_20_body">Портал «Активный гражданин» открыл для жителей Москворечья-Сабурова новый опрос. Он касается оценки парков по месту жительства.</text:p>
      <text:p text:style-name="Text_20_body">«В 2016 году в Москве появилось 48 парков шаговой доступности. Каждый такой парк создавался за счет бюджетных и инвесторских средств для жителей конкретного района, учитывая их пожелания. При этом адреса и варианты их благоустройства в 2016 году выбрали сами жители. Теперь настало время оценить проделанные работы», — сообщили в пресс-службе проекта.</text:p>
      <text:p text:style-name="Text_20_body">В частности, жители района могут оценить парк по адресу: ул. Борисовские Пруды, д. 6, корп. 1. Помимо этого, в голосовании участвуют Школьный сквер на Кировоградской улице, парк у Бирюлевских прудов, Донской сквер и зона отдыха в Электролитном проезде. На выбор жителям предоставляется пять вариантов ответа.</text:p>
      <text:p text:style-name="Text_20_body">Отметим, что на сегодня 48% жителей Москворечья-Сабурова оценили благоустройство парка на отлично.</text:p>
      <text:p text:style-name="Text_20_body"><text:line-break/></text:p>
      <text:p text:style-name="Text_20_body">Адрес страницы: <text:a xlink:type="simple" xlink:href="http://moskvoreche-saburovo.mos.ru/presscenter/news/detail/4229732.html" office:name=""><text:span text:style-name="Definition">http://moskvoreche-saburovo.mos.ru/presscenter/news/detail/422973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0:49:09Z</meta:creation-date>
    <dc:date>2023-07-13T00:49:09Z</dc:date>
  </office:meta>
</office:document-meta>
</file>