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знакомился-с-ходом-строительства-метро-ховрино"/>Собянин ознакомился с ходом строительства метро "Ховрино"<text:bookmark-end text:name="собянин-ознакомился-с-ходом-строительства-метро-ховрино"/></text:h>
      <text:p text:style-name="First_20_paragraph">09.11.2016</text:p>
      <text:p text:style-name="Text_20_body">Новые станции на севере Москвы появятся в 2017 и 2018 году. Такие цифры привел сегодня мэр города Сергей Собянин во время инспекции строительной площадки станции «Ховрино».</text:p>
      <text:p text:style-name="Text_20_body">«На сегодняшний день готовность очередной станции Москвы — «Ховрино» — составляет 69 процентов. Здесь закончены все основные работы и строители приступили к монтажу инженерных систем и архитектурной отделке. Она должна быть открыта для пассажиров уже в следующем году», — сообщил Сергей Собянин.</text:p>
      <text:p text:style-name="Text_20_body">Как отметил мэр Москвы, следующая за «Ховрино» станция «Беломорская» откроется чуть позже.</text:p>
      <text:p text:style-name="Text_20_body">«Это произойдет в начале 2018 года», — подытожил Сергей Собянин.</text:p>
      <text:p text:style-name="Text_20_body">Будущая конечная станция "Ховрино" строится в составе северного участка Замоскворецкой линии метро – от станции "Речной вокзал" до станции "Ховрино". Участок мелкого заложения, протяжённость – 2,9 километров, две станции. Станция "Ховрино" строится за проектируемой станцией "Беломорская" и расположена с западной стороны улицы Дыбенко, у примыкания к ней Зеленоградской улицы. Станция мелкого заложения будет иметь островную платформу с одним рядом из 27 колонн. Платформа будет связана лестничными сходами с двумя вестибюлями с выходами на улицу Дыбенко и к прилегающей застройке. За станцией запроектирован шестистрелочный оборотный тупик и задел главных путей под перспективное продление. Ожидаемый пассажиропоток на станции –120-135 тысяч человек в сутки.</text:p>
      <text:p text:style-name="Text_20_body">Ввод участка Замоскворецкой линии Московского метрополитена от станции "Речной вокзал" до станции "Ховрино" позволит:</text:p>
      <text:p text:style-name="Text_20_body">— улучшить транспортное обслуживание 140 тысяч жителей районов Левобережный и Ховрино;</text:p>
      <text:p text:style-name="Text_20_body">— сократить на три километра дальность подвоза к метро пассажиров из аэропорта "Шереметьево", Химок, Долгопрудного и других населённых пунктов Московской области;</text:p>
      <text:p text:style-name="Text_20_body">— полноценно задействовать для подвоза пассажиров к метро новую федеральную трассу М11 и строящуюся Северо-Восточную хорду;</text:p>
      <text:p text:style-name="Text_20_body">— снизить избыточную нагрузку на станцию метро "Речной вокзал" примерно в 2,5 раза (в настоящее время её средняя загруженность – 21,6 тысяч человек в "час пик");</text:p>
      <text:p text:style-name="Text_20_body">— частично разгрузить Ленинградское шоссе, Фестивальную, Беломорскую и Смольную улицы и, соответственно, улучшить условия движения автотранспорта в этом секторе города;</text:p>
      <text:p text:style-name="Text_20_body">— улучшить экологическую обстановку в районах Левобережный и Ховрино за счёт снижения интенсивности движения автотранспорта по улично-дорожной сети.</text:p>
      <text:p text:style-name="Text_20_body">Фото: <text:a xlink:type="simple" xlink:href="https://www.mos.ru/" office:name=""><text:span text:style-name="Definition">портал мэра и правительства Москвы</text:span></text:a></text:p>
      <text:p text:style-name="Text_20_body"><text:line-break/></text:p>
      <text:p text:style-name="Text_20_body">Адрес страницы: <text:a xlink:type="simple" xlink:href="http://moskvoreche-saburovo.mos.ru/presscenter/news/detail/4155424.html" office:name=""><text:span text:style-name="Definition">http://moskvoreche-saburovo.mos.ru/presscenter/news/detail/41554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0T03:52:05Z</meta:creation-date>
    <dc:date>2024-06-20T03:52:05Z</dc:date>
  </office:meta>
</office:document-meta>
</file>