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ще-два-катка-района-включены-в-голосование-активного-гражданина"/>Еще два катка района включены в голосование «Активного гражданина»<text:bookmark-end text:name="еще-два-катка-района-включены-в-голосование-активного-гражданина"/></text:h>
      <text:p text:style-name="First_20_paragraph">09.11.2016</text:p>
      <text:p text:style-name="Text_20_body">Еще два катка в Москворечье-Сабурове включены в голосование «Активного гражданина», касающегося режима их будущей работы. Об этом заявили в пресс-службе проекта.</text:p>
      <text:p text:style-name="Text_20_body">Речь идет о ледовых площадках, расположенных в Братеевском каскадном парке (фактический адрес — Проектируемый проезд №5396) и по адресу: Пролетарский проспект, д. 41. На выбор жителям предоставляется несколько вариантов их работы: 08:00-22:00, 09:00-21:00, 09:00-23:00, а также с 10:00 до 20:00 часов.</text:p>
      <text:p text:style-name="Text_20_body">Ранее жители могли выбрать график работы катка, расположенного возле дома №6, корпус 3 по улице Борисовские Пруды.</text:p>
      <text:p text:style-name="Text_20_body">Отметим, что в прошлом году ледовые площадки в районах города работали с 09:00 до 22:00. Такой график работы жители также утвердили, голосуя на «Активном гражданине».</text:p>
      <text:p text:style-name="Text_20_body"><text:line-break/></text:p>
      <text:p text:style-name="Text_20_body">Адрес страницы: <text:a xlink:type="simple" xlink:href="http://moskvoreche-saburovo.mos.ru/presscenter/news/detail/4154916.html" office:name=""><text:span text:style-name="Definition">http://moskvoreche-saburovo.mos.ru/presscenter/news/detail/415491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9T09:06:06Z</meta:creation-date>
    <dc:date>2024-07-09T09:06:06Z</dc:date>
  </office:meta>
</office:document-meta>
</file>