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рали-варианты-досуга-детей-после-уроков"/>«Активные граждане» выбрали варианты досуга детей после уроков<text:bookmark-end text:name="активные-граждане-выбрали-варианты-досуга-детей-после-уроков"/></text:h>
      <text:p text:style-name="First_20_paragraph">01.11.2016</text:p>
      <text:p text:style-name="Text_20_body">Родители учеников гимназии №1579 в Москворечье-Сабурове выбрали досуговую программу в послеучебное время. Об этом сообщили в пресс-службе «Активного гражданина».</text:p>
      <text:p text:style-name="Text_20_body">Так, 19,91% взрослых проголосовали за организацию кружков технической направленности (робототехника, авто-, самолето-, судомоделирование и другие), 18,58% выступили за появление секций естественно-научной направленности (астрономия, физика, информатика, биология, химия и другие), а 18,14% опрошенных отдали голоса за создание студий художественной направленности — музыка, хоровое пение, театр, хореография и другие.</text:p>
      <text:p text:style-name="Text_20_body">Кроме того, 16,81% респондентов высказались за организацию кружков по туризму и исследованию родного края, а 13,72% — секций по патриотическому воспитанию, культурологии, языкознанию, основам психологии и права.</text:p>
      <text:p text:style-name="Text_20_body">В свою очередь, 12,17% родителей хотят видеть в гимназии №1579 студии по различным видам спорта с возможностью занятия лечебной физкультурой</text:p>
      <text:p text:style-name="Text_20_body"><text:line-break/></text:p>
      <text:p text:style-name="Text_20_body">Адрес страницы: <text:a xlink:type="simple" xlink:href="http://moskvoreche-saburovo.mos.ru/presscenter/news/detail/4093199.html" office:name=""><text:span text:style-name="Definition">http://moskvoreche-saburovo.mos.ru/presscenter/news/detail/409319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5:59:58Z</meta:creation-date>
    <dc:date>2023-08-10T05:59:58Z</dc:date>
  </office:meta>
</office:document-meta>
</file>