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ждый-пятый-активный-гражданин-выбрал-для-своих-детей-кружки-технической-направленности"/>Каждый пятый «активный гражданин» выбрал для своих детей кружки технической направленности<text:bookmark-end text:name="каждый-пятый-активный-гражданин-выбрал-для-своих-детей-кружки-технической-направленности"/></text:h>
      <text:p text:style-name="First_20_paragraph">03.10.2016</text:p>
      <text:p text:style-name="Text_20_body">Почти 22% родителей учащихся гимназии № 1527 проголосовали за появление в учреждении кружков технической направленности. Опрос прошел на площадке «Активного гражданина».</text:p>
      <text:p text:style-name="Text_20_body">В результате 21,85% респондентов поддержали открытие таких секций, как робототехника и авиамоделирование, по 16,59% хотят отдать своих детей в кружки астрономии, физики, математики и биологии, вокала и хореографии, а 14,75% жителей считают приоритетными занятия туристско-краеведческой направленности: различных видов туризма, наблюдений и исследований природы родного края.</text:p>
      <text:p text:style-name="Text_20_body">Кроме того, 13,82% родителей планируют записать учеников в секции социально-педагогической направленности — основы психологии, права и языкознания, а 13,59% опрошенных приветствуют появление в школе дополнительных занятий по лечебной физкультуре, общей физической подготовке и различным видам спорта.</text:p>
      <text:p text:style-name="Text_20_body"><text:line-break/></text:p>
      <text:p text:style-name="Text_20_body">Адрес страницы: <text:a xlink:type="simple" xlink:href="http://moskvoreche-saburovo.mos.ru/presscenter/news/detail/3877172.html" office:name=""><text:span text:style-name="Definition">http://moskvoreche-saburovo.mos.ru/presscenter/news/detail/387717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3:09:05Z</meta:creation-date>
    <dc:date>2023-08-16T03:09:05Z</dc:date>
  </office:meta>
</office:document-meta>
</file>