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района-выбрали-кустарники-для-озеленения-своих-дворов"/>«Активные граждане» района выбрали кустарники для озеленения своих дворов<text:bookmark-end text:name="активные-граждане-района-выбрали-кустарники-для-озеленения-своих-дворов"/></text:h>
      <text:p text:style-name="First_20_paragraph">30.09.2016</text:p>
      <text:p text:style-name="Text_20_body">Большинство жителей Москворечья-Сабурова выбрали кустарник сирени для высадки на территории района. Такая информация получена от пресс-службы «Активного гражданина».</text:p>
      <text:p text:style-name="Text_20_body">Согласно завершившемуся опросу, который касался акции «Миллион деревьев», 42,36% тех, кто живет в микрорайоне Сабурово и на улице Кошкина, считают сирень оптимальным вариантом. Этого же мнения придерживаются 33,3% населения дворов по Кантемировской улице и 28% респондентов, проживающих на Каширском шоссе.</text:p>
      <text:p text:style-name="Text_20_body">Кроме того, опрошенные отдали предпочтение чубушнику, спирее, барбарису и кизильнику. В то время как калина, пузыреплодник, лапчатка и дерен набрали наименьшее количество голосов.</text:p>
      <text:p text:style-name="Text_20_body"><text:line-break/></text:p>
      <text:p text:style-name="Text_20_body">Адрес страницы: <text:a xlink:type="simple" xlink:href="http://moskvoreche-saburovo.mos.ru/presscenter/news/detail/3857645.html" office:name=""><text:span text:style-name="Definition">http://moskvoreche-saburovo.mos.ru/presscenter/news/detail/3857645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05:58:42Z</meta:creation-date>
    <dc:date>2023-07-12T05:58:42Z</dc:date>
  </office:meta>
</office:document-meta>
</file>