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ценить-благоустройство-столицы-в-рамках-программы-моя-улица-горожане-смогут-с-помощью-активного-гражданина"/>Оценить благоустройство столицы в рамках программы «Моя улица» горожане смогут с помощью «Активного гражданина»<text:bookmark-end text:name="оценить-благоустройство-столицы-в-рамках-программы-моя-улица-горожане-смогут-с-помощью-активного-гражданина"/></text:h>
      <text:p text:style-name="First_20_paragraph">29.09.2016</text:p>
      <text:p text:style-name="Text_20_body">Москвичи продолжат оценивать благоустройство столицы в рамках программы «Моя улица». Соответствующий опрос стартовал на портале «Активный гражданин».</text:p>
      <text:p text:style-name="Text_20_body">Этим летом в Москве привели в порядок 67 магистралей, улиц и переулков. Городские пространства стали более узнаваемыми, удобными и безопасными во многом благодаря самим горожанам. В конце 2015 года «активные граждане» проголосовали за улицы и набережные Центрального округа, которые нужно благоустроить в 2016 г.</text:p>
      <text:p text:style-name="Text_20_body">Пользователи портала могут оценить обновлённые Вознесенский, Газетный, Никитский переулки, Петровские Линии, Таганскую улицу и одноименную площадь, Гончарный проезд, Калашный и Большой Кисловский переулки. При благоустройстве там установили дополнительное освещение и уличную мебель, обновили остановки общественного транспорта, провели работы по озеленению. В октябре деревья высадят вдоль тротуаров на Таганской улице. Это позволит отделить пешеходную зону от проезжей части, сделать её спокойнее и безопаснее.</text:p>
      <text:p text:style-name="Text_20_body"><text:line-break/></text:p>
      <text:p text:style-name="Text_20_body">Адрес страницы: <text:a xlink:type="simple" xlink:href="http://moskvoreche-saburovo.mos.ru/presscenter/news/detail/3846740.html" office:name=""><text:span text:style-name="Definition">http://moskvoreche-saburovo.mos.ru/presscenter/news/detail/384674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8T01:05:36Z</meta:creation-date>
    <dc:date>2024-05-28T01:05:36Z</dc:date>
  </office:meta>
</office:document-meta>
</file>