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активный-гражданин-опубликовали-афишу-мероприятий-на-год-вперёд"/>На портале «Активный гражданин» опубликовали афишу мероприятий на год вперёд<text:bookmark-end text:name="на-портале-активный-гражданин-опубликовали-афишу-мероприятий-на-год-вперёд"/></text:h>
      <text:p text:style-name="First_20_paragraph">16.09.2016</text:p>
      <text:p text:style-name="Text_20_body">Спланировать, в каких акциях принять участие, пользователи <text:a xlink:type="simple" xlink:href="https://clck.yandex.ru/redir/dv/*data=url%3Dhttp%253A%252F%252Fwww.ag.mos.ru%252F%26ts%3D1474016980%26uid%3D1008103841468476571&amp;sign=08dcfa5fbbc1a9c4aeae35c8498f9e32&amp;keyno=1" office:name=""><text:span text:style-name="Definition">«Активного гражданина»</text:span></text:a> теперь могут заранее. На сайте и в приложении проекта появилась <text:a xlink:type="simple" xlink:href="https://clck.yandex.ru/redir/dv/*data=url%3Dhttp%253A%252F%252Fwww.ag.mos.ru%252Fschedule%26ts%3D1474016980%26uid%3D1008103841468476571&amp;sign=405eb29891c0650d6328ea1671828f3e&amp;keyno=1" office:name=""><text:span text:style-name="Definition">афиша мероприятий</text:span></text:a> на 2016–2017 гг.</text:p>
      <text:p text:style-name="Text_20_body">В новом разделе собрано более 60 событий до конца следующего года. Это фестивали, праздники, выставки, соревнования и другие мероприятия. Здесь же можно найти программу акций «“Активный гражданин” идёт в театр» и «“Активный гражданин” идёт в музей». Со временем план будут корректировать и дополнять.</text:p>
      <text:p text:style-name="Text_20_body">Чтобы посетить все эти события, необходимо активно участвовать в голосованиях. Для самых популярных акций пригодится специальный бейдж <text:a xlink:type="simple" xlink:href="https://clck.yandex.ru/redir/dv/*data=url%3Dhttp%253A%252F%252Fag.mos.ru%252Felections%26ts%3D1474016980%26uid%3D1008103841468476571&amp;sign=ee66483c83d639aca56f7989f940af4d&amp;keyno=1" office:name=""><text:span text:style-name="Definition">«Я — избиратель. Я решаю»</text:span></text:a>. Его получат все, кто <text:a xlink:type="simple" xlink:href="https://clck.yandex.ru/redir/dv/*data=url%3Dhttps%253A%252F%252Fwww.mos.ru%252Fnews%252Fitem%252F15308073%26ts%3D1474016980%26uid%3D1008103841468476571&amp;sign=32ebe79af6dba9e931ea8876bfb52db4&amp;keyno=1" office:name=""><text:span text:style-name="Definition">зачекиниться</text:span></text:a> в «Активном гражданине» на своих избирательных участках 18 сентября.</text:p>
      <text:p text:style-name="Text_20_body"><text:line-break/></text:p>
      <text:p text:style-name="Text_20_body">Адрес страницы: <text:a xlink:type="simple" xlink:href="http://moskvoreche-saburovo.mos.ru/presscenter/news/detail/3758132.html" office:name=""><text:span text:style-name="Definition">http://moskvoreche-saburovo.mos.ru/presscenter/news/detail/375813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2T02:22:27Z</meta:creation-date>
    <dc:date>2024-06-22T02:22:27Z</dc:date>
  </office:meta>
</office:document-meta>
</file>