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где-в-юао-удобнее-всего-смотреть-праздничный-салют"/>Где в ЮАО удобнее всего смотреть праздничный салют<text:bookmark-end text:name="где-в-юао-удобнее-всего-смотреть-праздничный-салют"/></text:h>
      <text:p text:style-name="First_20_paragraph">05.05.2015</text:p>
      <text:p text:style-name="Text_20_body">Опубликован список мест, с которых будет открываться наиболее выгодный вид на праздничный салют, посвященный 70-летию со дня Победы в Великой Отечественной войне. В Южном административном округе такими местами стали:</text:p>
      <text:p text:style-name="Text_20_body">1. Проспект Андропова парк «Садовники»</text:p>
      <text:p text:style-name="Text_20_body">2. Проспект Андропова парк имени 60-летия Октября</text:p>
      <text:p text:style-name="Text_20_body">С более подробной информацией вы можете ознакомиться в приложенном файле.</text:p>
      <text:p text:style-name="Text_20_body"><text:line-break/></text:p>
      <text:p text:style-name="Text_20_body"><text:line-break/></text:p>
      <text:p text:style-name="Text_20_body">Адрес страницы: <text:a xlink:type="simple" xlink:href="http://moskvoreche-saburovo.mos.ru/presscenter/news/detail/1820128.html" office:name=""><text:span text:style-name="Definition">http://moskvoreche-saburovo.mos.ru/presscenter/news/detail/1820128.html</text:span></text:a></text:p>
      <text:p text:style-name="Text_20_body"><text:a xlink:type="simple" xlink:href="http://moskvoreche-saburovo.mos.ru" office:name=""><text:span text:style-name="Definition">Управа района Москворечье-Сабуро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8-01T20:07:38Z</meta:creation-date>
    <dc:date>2023-08-01T20:07:38Z</dc:date>
  </office:meta>
</office:document-meta>
</file>