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мошенники"/>Осторожно – мошенники<text:bookmark-end text:name="осторожно-мошенники"/></text:h>
      <text:p text:style-name="First_20_paragraph">20.04.2015</text:p>
      <text:p text:style-name="Text_20_body">В преддверии майских праздников в столице участились случаи мошенничества в отношении граждан пожилого возраста – пенсионеров и ветеранов ВОВ.</text:p>
      <text:p text:style-name="Text_20_body">Мошенники звонят по телефону, приходят в квартиры, представляются сотрудниками несуществующих организаций, обещают государственные выплаты к 70-годовщине Победы, материальные компенсации ветеранам трудового тыла и т.д.</text:p>
      <text:p text:style-name="Text_20_body">ПФР №8 по г. Москве и Московской области просит жителей Южного округа быть бдительными и не поддаваться на циничные провокации мошенников. Помните, сотрудники Пенсионного фонда не уполномочены посещать граждан на дому, оформлять и доставлять какие-либо выплаты на дом, или делать предложения финансового характера.</text:p>
      <text:p text:style-name="Text_20_body">Вопросы денежных выплат решаются в клиентских службах, пенсионных отделах территориальных органов или начисляются автоматически согласно распоряжениям правительства.</text:p>
      <text:p text:style-name="Text_20_body">Информацию о графике приема граждан, а также о времени работы территориальных органов ПФР, подведомственных Отделению ПФР по г. Москве и Московской области, и структурных подразделений Отделения, можно найти на Интернет-странице Отделения официального сайта Пенсионного фонда России www.pfrf.ru , или по телефону «горячей линии» Отделения по Москве: 8 (495) 987-09-09. </text:p>
      <text:p text:style-name="Text_20_body">В случае обнаружения подозрительных фактов обращения к гражданам от имени Пенсионного фонда мошенников - настоятельно рекомендует незамедлительно обращаться в правоохранительные органы.</text:p>
      <text:p text:style-name="Text_20_body"><text:line-break/></text:p>
      <text:p text:style-name="Text_20_body">Подготовлено ГУ ПФР №8 </text:p>
      <text:p text:style-name="Text_20_body">по г. Москве и Московской области </text:p>
      <text:p text:style-name="Text_20_body"><text:line-break/></text:p>
      <text:p text:style-name="Text_20_body">Адрес страницы: <text:a xlink:type="simple" xlink:href="http://moskvoreche-saburovo.mos.ru/presscenter/news/detail/1760169.html" office:name=""><text:span text:style-name="Definition">http://moskvoreche-saburovo.mos.ru/presscenter/news/detail/176016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6:43:18Z</meta:creation-date>
    <dc:date>2023-07-13T06:43:18Z</dc:date>
  </office:meta>
</office:document-meta>
</file>