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гу-пфр-8-по-г.-москве-и-московской-области"/>Информация ГУ ПФР № 8 по г. Москве и Московской области<text:bookmark-end text:name="информация-гу-пфр-8-по-г.-москве-и-московской-области"/></text:h>
      <text:p text:style-name="First_20_paragraph">20.04.2015</text:p>
      <text:p text:style-name="Text_20_body"><text:line-break/></text:p>
      <text:p text:style-name="Text_20_body">Отдел по проведению заблаговременной работы с застрахованными лицами, выходящими на пенсию Управления назначения, перерасчета, выплаты пенсий, ЕДВ и других социальных выплат ГУ ПФР № 8 по г.Москве и Московской области <text:span text:style-name="T1">29 апреля 2015 года</text:span><text:line-break/><text:line-break/><text:span text:style-name="T1">ПЕРЕЕЗЖАЕТ ПО АДРЕСУ:</text:span><text:line-break/><text:span text:style-name="T1">115088, г. Москва, ул. Южнопортовая, д.5, стр.7</text:span><text:line-break/><text:line-break/>Прием клиентов начнется <text:span text:style-name="T1">с 01.05.2015 года</text:span><text:line-break/>Контактный телефон для записи на прием: <text:span text:style-name="T1">(499) 258-39-52</text:span><text:line-break/><text:line-break/><text:span text:style-name="T1">Граждане, записанные ранее на прием, будут приняты специалистами 29 и 30 апреля 2015 года по прежнему адресу: Варшавское ш., д.124.</text:span><text:line-break/><text:line-break/><text:line-break/><text:line-break/>Информация подготовлена<text:line-break/>ГУ ПФР № 8 по г. Москве<text:line-break/>и Московской области<text:line-break/><text:line-break/><text:line-break/><text:line-break/></text:p>
      <text:p text:style-name="Text_20_body"><text:line-break/></text:p>
      <text:p text:style-name="Text_20_body">Адрес страницы: <text:a xlink:type="simple" xlink:href="http://moskvoreche-saburovo.mos.ru/presscenter/news/detail/1759159.html" office:name=""><text:span text:style-name="Definition">http://moskvoreche-saburovo.mos.ru/presscenter/news/detail/175915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8T05:53:55Z</meta:creation-date>
    <dc:date>2025-02-28T05:53:55Z</dc:date>
  </office:meta>
</office:document-meta>
</file>