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-1-апреля-социальные-пенсии-и-пенсии-по-государственному-пенсионному-обеспечению-вырастут-на-103"/>С 1 апреля социальные пенсии и пенсии по государственному пенсионному обеспечению вырастут на 10,3%,<text:bookmark-end text:name="с-1-апреля-социальные-пенсии-и-пенсии-по-государственному-пенсионному-обеспечению-вырастут-на-103"/></text:h>
      <text:p text:style-name="First_20_paragraph">27.03.2015</text:p>
      <text:p text:style-name="Text_20_body">C 1 апреля социальные пенсии российских пенсионеров вырастут на 10,3 %.</text:p>
      <text:p text:style-name="Text_20_body">На 5,5% вырастут размеры ежемесячной денежной выплаты (ЕДВ) федеральным льготникам (ветераны, инвалиды, граждане, подвергшиеся воздействию радиации, Герои Советского Союза, Герои Социалистического Труда и др.).</text:p>
      <text:p text:style-name="Text_20_body">На 10,3% в апреле повышаются пенсии по государственному пенсионному обеспечению, размеры дополнительного ежемесячного материального обеспечения и других социальных выплат, суммы которых определяются исходя из соответствующего размера социальной пенсии. </text:p>
      <text:p text:style-name="Text_20_body">В итоге в России индексация повысит уровень пенсионного обеспечения свыше 3,7 млн. пенсионеров (из которых свыше 3 млн. человек – получатели социальных пенсий) и более чем 16 млн. получателей социальных выплат, большинство из которых также являются пенсионерами.</text:p>
      <text:p text:style-name="Text_20_body">В г. Москве и Московской области индексация имеет отношение к 256,4 тыс. пенсионеров (из которых 187,1 тыс. – получатели социальных пенсий) и 1 780 тыс. граждан, получающих социальные выплаты, большинство из которых является пенсионерами. </text:p>
      <text:p text:style-name="Text_20_body">Средний размер социальной пенсии после повышения в Московском регионе составит 8 214 рублей: по г. Москве - 8 269 рублей, по Московской области – 8 141 рубль. Средний размер социальной пенсии детям-инвалидам составит 12 371 рубль. Средние размеры пенсий граждан из числа инвалидов вследствие военной травмы и участников Великой Отечественной войны, получающих две пенсии, составят 32 830 рублей и 31 623 рубля соответственно.</text:p>
      <text:p text:style-name="Text_20_body">При этом в течение года минимальный уровень пенсионного обеспечения граждан по-прежнему будет не ниже прожиточного минимума пенсионера в регионе, где он проживает. Если размер пенсии в совокупности с другими причитающимися неработающему пенсионеру выплатами будет ниже прожиточного минимума, то ему будет установлена социальная доплата к пенсии.</text:p>
      <text:p text:style-name="Text_20_body">Напомним, с 1 февраля 2015 года страховые пенсии более 39 млн. российских пенсионеров, в Москве и Московской области - 4,8 млн. пенсионеров, были проиндексированы на 11,4 процента исходя из роста потребительских цен за 2014 год. В результате индексации средний размер страховой пенсии по старости с учетом фиксированной выплаты в г. Москве и Московской области составил 13 114 рублей и 13 069 рублей соответственно.</text:p>
      <text:p text:style-name="Text_20_body">В августе 2015 года будет проведена беззаявительная корректировка страховых пенсий работающих пенсионеров.</text:p>
      <text:p text:style-name="Text_20_body"><text:line-break/></text:p>
      <text:p text:style-name="Text_20_body">Адрес страницы: <text:a xlink:type="simple" xlink:href="http://moskvoreche-saburovo.mos.ru/presscenter/news/detail/1692328.html" office:name=""><text:span text:style-name="Definition">http://moskvoreche-saburovo.mos.ru/presscenter/news/detail/1692328.html</text:span></text:a></text:p>
      <text:p text:style-name="Text_20_body"><text:a xlink:type="simple" xlink:href="http://moskvoreche-saburovo.mos.ru" office:name=""><text:span text:style-name="Definition">Управа района Москворечье-Сабур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9-13T01:45:49Z</meta:creation-date>
    <dc:date>2023-09-13T01:45:49Z</dc:date>
  </office:meta>
</office:document-meta>
</file>